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tijdelijk inrichten van een bouwplaats van 21 september t/m 19 december 2026 ter hoogte van Paladijnenweg 96, 3813 KE Amersfoort, Grimbeertstraat 12,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Paladijnenweg 96, 3813 KE Amersfoort, Grimbeertstraat 12, 3813 KH Amersfoort, Firapeelstraat 1, 3813 KP Amersfoort</text:p>
            <text:p text:style-name="common-al">
            <text:span text:style-name="nadrukvet">Omschrijving:</text:span> 			tijdelijk inrichten van een bouwplaats van 21 september t/m 19 december 2026</text:p>
            <text:p text:style-name="common-al">
            <text:span text:style-name="nadrukvet">Zaaknummer:</text:span> 			CLZ-APV2026-07-29-5027eb43</text:p>
            <text:p text:style-name="common-al">
            
          </text:p>
            <text:p text:style-name="common-al">
            <text:span text:style-name="nadrukvet">Datum besluit verzonden/bekendmaking:</text:span>05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865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5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5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9-5027eb43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tijdelijk gebruik van de weg, tijdelijk inrichten van een bouwplaats van 21 september t/m 19 december 2026 ter hoogte van Paladijnenweg 96, 3813 KE Amersfoort, Grimbeertstraat 12,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57</meta:user-defined>
    <meta:user-defined meta:name="OVERHEIDop.GmbID/DC.identifier">gmb-2026-378657</meta:user-defined>
    <meta:user-defined meta:name="OVERHEIDop.versieInformatie"/>
  </office:meta>
</office:document-meta>
</file>