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vervangen van het huidige logo naar nieuw verlichte logo, Dorpsstraat 113, 2712AE te Zoetermeer op 24-07-2026</text:p>
      <text:section text:name="zakelijke-mededeling_id1-3-2" text:style-name="zakelijke-mededeling">
        <text:section text:name="zakelijke-mededeling-tekst_id1-3-2-1" text:style-name="zakelijke-mededeling-tekst">
          <text:section text:name="tekst_id1-3-2-1-1" text:style-name="tekst">
            <text:p text:style-name="common-al">Op 24-07-2026 is een aanvraag Omgevingsvergunning ontvangen voor het vervangen van de huidige logo naar nieuw verlichte logo op locatie Dorpsstraat 113, 2712AE te Zoetermeer. De aanvraag is geregistreerd onder zaaknummer 2026-106581.</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86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6581</meta:user-defined>
    <meta:user-defined meta:name="DCTERMS.abstract">het vervangen van de huidige logo naar nieuw verlichte logo</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vervangen van het huidige logo naar nieuw verlichte logo, Dorpsstraat 113, 2712AE te Zoetermeer op 24-07-2026</meta:user-defined>
    <meta:user-defined meta:name="DCTERMS.W3CDTF/DCTERMS.available">2026-08-07</meta:user-defined>
    <meta:user-defined meta:name="DCTERMS.W3CDTF/OVERHEIDop.jaargang">2026</meta:user-defined>
    <meta:user-defined meta:name="OVERHEIDop.publicationIssue">378653</meta:user-defined>
    <meta:user-defined meta:name="OVERHEIDop.GmbID/DC.identifier">gmb-2026-378653</meta:user-defined>
    <meta:user-defined meta:name="OVERHEIDop.versieInformatie"/>
  </office:meta>
</office:document-meta>
</file>