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aanbouw en dakopbouw met kap aan de achterzijde, Fortweg 25 2131WG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3-08-2026, het realiseren van een aanbouw en dakopbouw met kap aan de achterzijde, Fortweg 25 2131WG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86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72661</meta:user-defined>
    <meta:user-defined meta:name="DCTERMS.abstract">het realiseren van een aanbouw en dakopbouw met kap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realiseren van een aanbouw en dakopbouw met kap aan de achterzijde, Fortweg 25 2131WG Hoofddor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52</meta:user-defined>
    <meta:user-defined meta:name="OVERHEIDop.GmbID/DC.identifier">gmb-2026-378652</meta:user-defined>
    <meta:user-defined meta:name="OVERHEIDop.versieInformatie"/>
  </office:meta>
</office:document-meta>
</file>