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omgevingsvergunning Aalsdijk 7a A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uren heeft, in afwijking van het omgevingsplan, een omgevingsvergunning gemaakt voor een caravanstalling.</text:p>
            <text:p text:style-name="common-al">De omgevingsvergunning heeft nummer ODR2509238.</text:p>
            <text:p text:style-name="common-al">De ontwerp omgevingsvergunning is voor iedereen te bekijken.</text:p>
            <text:p text:style-name="common-al">
            <text:span text:style-name="nadrukvet"/>
          </text:p>
            <text:p text:style-name="common-al">
            <text:span text:style-name="nadrukvet">Wat maakt deze ontwerp omgevingsvergunning mogelijk?</text:span>
          </text:p>
            <text:p text:style-name="common-al">De omgevingsvergunning maakt de volgende nieuwe ontwikkeling mogelijk.</text:p>
            <text:p text:style-name="common-al">Realiseren van een caravanstalling in Asch, adres Aalsdijk 7a. </text:p>
            <text:p text:style-name="common-al">
            <text:span text:style-name="nadrukvet"/>
          </text:p>
            <text:p text:style-name="common-al">
            <text:span text:style-name="nadrukvet">Hoe kunt u de ontwerp omgevingsvergunning bekijken?</text:span>
          </text:p>
            <text:p text:style-name="common-al">De omgevingsvergunning met de belangrijkste bijlagen treft u aan bij deze kennisgeving. Wilt u overige stukken inzien? Neem dan contact op met de Omgevingsdienst Rivierenland via telefoonnummer 0344-579314 of info@odrivierenland.nl </text:p>
            <text:p text:style-name="common-al">
            <text:span text:style-name="nadrukvet"/>
          </text:p>
            <text:p text:style-name="common-al">
            <text:span text:style-name="nadrukvet">Hoe kunt u reageren op het plan?</text:span>
          </text:p>
            <text:p text:style-name="common-al">U kunt vanaf 11 augustus 2026 tot en met 21 september 2026 uw mening geven over de ontwerp omgevingsvergunning (zienswijze). Dit kan schriftelijk via de website van de gemeente </text:p>
            <text:p text:style-name="common-al">
            <text:a xlink:href="https://www.burgerberichten.nl/buren/formulieren/415040d1-f1c2-42ca-8ac8-7d7ec4708ff2/Zienswijze-indienen" xlink:type="simple">Zienswijze indienen - eFormulieren Gemeente Buren</text:a> of mondeling. Hiervoor kunt u een afspraak maken met een medewerker ruimtelijke ontwikkeling van het Domein Ruimte (tel:140344).</text:p>
            <text:p text:style-name="common-al"/>
            <text:p text:style-name="common-al">Maurik, 10 augustus 2026</text:p>
            <text:p text:style-name="common-al">Gemeente Buren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865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509238</meta:user-defined>
    <dc:language>nl</dc:language>
    <meta:user-defined meta:name="OVERHEIDop.locatietype/OVERHEIDop.gebiedsmarkering">Adres</meta:user-defined>
    <meta:user-defined meta:name="DC.title">Ontwerp omgevingsvergunning Aalsdijk 7a Asch</meta:user-defined>
    <meta:user-defined meta:name="DCTERMS.W3CDTF/DCTERMS.available">2026-08-10</meta:user-defined>
    <meta:user-defined meta:name="DCTERMS.W3CDTF/OVERHEIDop.jaargang">2026</meta:user-defined>
    <meta:user-defined meta:name="OVERHEIDop.externeBijlage">001-260323_GvV_BOPA_Aalsdijk 7a|exb-2026-28247</meta:user-defined>
    <meta:user-defined meta:name="OVERHEIDop.externeBijlage">verzoek (Geanonimiseerd)|exb-2026-28248</meta:user-defined>
    <meta:user-defined meta:name="OVERHEIDop.externeBijlage">Rapportage_Beoordeling_Stikstofeffecten_Aalsdijk7a|exb-2026-28249</meta:user-defined>
    <meta:user-defined meta:name="OVERHEIDop.externeBijlage">Dijk_compressed (Geanonimiseerd)|exb-2026-28250</meta:user-defined>
    <meta:user-defined meta:name="OVERHEIDop.externeBijlage">AERIUS-berekening gebruiksfase (Geanonimiseerd)|exb-2026-28251</meta:user-defined>
    <meta:user-defined meta:name="OVERHEIDop.externeBijlage">Ontwerpbesluit_verlening_omgevingsvergunning|exb-2026-28252</meta:user-defined>
    <meta:user-defined meta:name="OVERHEIDop.externeBijlage">Participatieverslag|exb-2026-28253</meta:user-defined>
    <meta:user-defined meta:name="OVERHEIDop.externeBijlage">BOPA GML|exb-2026-28254</meta:user-defined>
    <meta:user-defined meta:name="OVERHEIDop.publicationIssue">378650</meta:user-defined>
    <meta:user-defined meta:name="OVERHEIDop.GmbID/DC.identifier">gmb-2026-378650</meta:user-defined>
    <meta:user-defined meta:name="OVERHEIDop.versieInformatie"/>
  </office:meta>
</office:document-meta>
</file>