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aanbrengen van reclames op een bestaande en vergunde reclamezuil, Platinastraat 47, 2718SZ te Zoetermeer op 24-07-2026</text:p>
      <text:section text:name="zakelijke-mededeling_id1-3-2" text:style-name="zakelijke-mededeling">
        <text:section text:name="zakelijke-mededeling-tekst_id1-3-2-1" text:style-name="zakelijke-mededeling-tekst">
          <text:section text:name="tekst_id1-3-2-1-1" text:style-name="tekst">
            <text:p text:style-name="common-al">Op 24-07-2026 is een aanvraag Omgevingsvergunning ontvangen voor het aanbrengen van reclames op een bestaande en vergunde reclamezuil op locatie Platinastraat 47, 2718SZ te Zoetermeer. De aanvraag is geregistreerd onder zaaknummer 2026-106579.</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863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3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3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06579</meta:user-defined>
    <meta:user-defined meta:name="DCTERMS.abstract">het aanbrengen van reclames op een bestaande en vergunde reclamezuil</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voor het aanbrengen van reclames op een bestaande en vergunde reclamezuil, Platinastraat 47, 2718SZ te Zoetermeer op 24-07-2026</meta:user-defined>
    <meta:user-defined meta:name="DCTERMS.W3CDTF/DCTERMS.available">2026-08-07</meta:user-defined>
    <meta:user-defined meta:name="DCTERMS.W3CDTF/OVERHEIDop.jaargang">2026</meta:user-defined>
    <meta:user-defined meta:name="OVERHEIDop.publicationIssue">378636</meta:user-defined>
    <meta:user-defined meta:name="OVERHEIDop.GmbID/DC.identifier">gmb-2026-378636</meta:user-defined>
    <meta:user-defined meta:name="OVERHEIDop.versieInformatie"/>
  </office:meta>
</office:document-meta>
</file>