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Pieter Latensteinstraat 35, 1501 VE Zaandam - het bouwen van een dakkapel op de voorgevel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6226 - het bouwen van een dakkapel op de voorgevel van de woning - op de locatie Pieter Latensteinstraat 35, 1501 VE Zaandam</text:p>
            <text:p text:style-name="common-al">
            
          </text:p>
            <text:p text:style-name="common-al">Besluit verzonden:   05-08-2026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863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226</meta:user-defined>
    <dc:language>nl</dc:language>
    <meta:user-defined meta:name="OVERHEIDop.locatietype/OVERHEIDop.gebiedsmarkering">Punt</meta:user-defined>
    <meta:user-defined meta:name="DC.title">Verlenging beslistermijn omgevingsvergunning - Pieter Latensteinstraat 35, 1501 VE Zaandam - het bouwen van een dakkapel op de voorgevel van de won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30</meta:user-defined>
    <meta:user-defined meta:name="OVERHEIDop.GmbID/DC.identifier">gmb-2026-378630</meta:user-defined>
    <meta:user-defined meta:name="OVERHEIDop.versieInformatie"/>
  </office:meta>
</office:document-meta>
</file>