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verduurzamen van een proefwoning (Project verduurzaming 141 meergezinswoningen aan de woondekken), Buytenwegh (de Rodenbuurt) te Zoetermeer, Korsakovrode 18 2717EV Zoetermeer op 30-06-2026</text:p>
      <text:section text:name="zakelijke-mededeling_id1-3-2" text:style-name="zakelijke-mededeling">
        <text:section text:name="zakelijke-mededeling-tekst_id1-3-2-1" text:style-name="zakelijke-mededeling-tekst">
          <text:section text:name="tekst_id1-3-2-1-1" text:style-name="tekst">
            <text:p text:style-name="common-al">Op 30-06-2026 is een aanvraag Omgevingsvergunning ontvangen voor het verduurzamen van een proefwoning (Project verduurzaming 141 meergezinswoningen aan de woondekken) op locatie Buytenwegh (de Rodenbuurt) te Zoetermeer, Korsakovrode 18 2717EV Zoetermeer. De aanvraag is geregistreerd onder zaaknummer 2026-092298.</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86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92298</meta:user-defined>
    <meta:user-defined meta:name="DCTERMS.abstract">het verduurzamen van een proefwoning (Project verduurzaming 141 meergezinswoningen aan de woondekke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verduurzamen van een proefwoning (Project verduurzaming 141 meergezinswoningen aan de woondekken), Buytenwegh (de Rodenbuurt) te Zoetermeer, Korsakovrode 18 2717EV Zoetermeer op 30-06-2026</meta:user-defined>
    <meta:user-defined meta:name="DCTERMS.W3CDTF/DCTERMS.available">2026-08-07</meta:user-defined>
    <meta:user-defined meta:name="DCTERMS.W3CDTF/OVERHEIDop.jaargang">2026</meta:user-defined>
    <meta:user-defined meta:name="OVERHEIDop.publicationIssue">378626</meta:user-defined>
    <meta:user-defined meta:name="OVERHEIDop.GmbID/DC.identifier">gmb-2026-378626</meta:user-defined>
    <meta:user-defined meta:name="OVERHEIDop.versieInformatie"/>
  </office:meta>
</office:document-meta>
</file>