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slopen van een bestaande recreatiewoning.(realisatie nieuwe Brekhof 2), Oude Badweg 150 a 11, 9752 XP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4-07-2026 een melding sloopwerkzaamheden ontvangen voor het slopen van een bestaande recreatiewoning.(realisatie nieuwe Brekhof 2) aan Oude Badweg 150a 11 te Haren Gn  , dossiernummer GRN-00038364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86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364</meta:user-defined>
    <dc:language>nl</dc:language>
    <meta:user-defined meta:name="OVERHEIDop.locatietype/OVERHEIDop.gebiedsmarkering">Punt</meta:user-defined>
    <meta:user-defined meta:name="DC.title">Kennisgeving melding sloopwerkzaamheden, het slopen van een bestaande recreatiewoning.(realisatie nieuwe Brekhof 2), Oude Badweg 150 a 11, 9752 XP Haren Gn</meta:user-defined>
    <meta:user-defined meta:name="OVERHEIDop.datumEindeReactietermijn">2026-09-16</meta:user-defined>
    <meta:user-defined meta:name="OVERHEIDop.terinzageleggingBG">https://groningen.lokalebekendmakingen.nl/case/1:9822:30634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23</meta:user-defined>
    <meta:user-defined meta:name="OVERHEIDop.GmbID/DC.identifier">gmb-2026-378623</meta:user-defined>
    <meta:user-defined meta:name="OVERHEIDop.versieInformatie"/>
  </office:meta>
</office:document-meta>
</file>