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  <text:list-style style:name="id1-3-2-1-1-1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(meerjarenvergunning) Omgevingsvergunning (algemeen) Pieter de Hooghplein, Breedstraat, Kaatsbaan en de Vincent van Goghstraat - Geluidsontheffing Maarssen Beleeft d.d. 05-09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vergunning (algemeen) is verleend voor Geluidsontheffing Maarssen Beleeft d.d. 05-09-2026 op de locatie Pieter de Hooghplein, Breedstraat, Kaatsbaan en de Vincent van Goghstraat.</text:p>
            <text:p text:style-name="common-al">Deze Omgevingsvergunning (algemeen) is ook geldig in 2027 en 2028.</text:p>
            <text:p text:style-name="common-al">Datum besluit: 5 augustus 2026</text:p>
            <text:p text:style-name="common-al">Zaaknummer: Z2026-00001865</text:p>
            <text:p text:style-name="common-al">U kunt bezwaar maken tot en met 16 september 2026</text:p>
            <text:p text:style-name="common-al">
            <text:span text:style-name="nadrukvet">Inzien</text:span>
          </text:p>
            <text:p text:style-name="common-al">U kunt de documenten met zaaknummer Z2026-00001865 tot 16 september 2026 inzien. Dit kan via de knop 'Bekijk documenten' aan de linkerkant van deze pagina, onder het kopje 'Extra informatie'. U kunt ook de link jeleefomgeving.nl/inzien/823214527/80fe2b9d-9c95-41d4-841f-e06da5427bd7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6 september 2026. Het bezwaarschrift moet de volgende gegevens bevatten:</text:p>
            <text:list text:style-name="id1-3-2-1-1-10">
              <text:list-item text:style-override="id1-3-2-1-1-10-1">
                <text:number>•</text:number>
                <text:p text:style-name="al">de dagtekening;</text:p>
              </text:list-item>
              <text:list-item text:style-override="id1-3-2-1-1-10-2">
                <text:number>•</text:number>
                <text:p text:style-name="al">uw volledige naam- en adresgegevens;</text:p>
              </text:list-item>
              <text:list-item text:style-override="id1-3-2-1-1-10-3">
                <text:number>•</text:number>
                <text:p text:style-name="al">uw handtekening;</text:p>
              </text:list-item>
              <text:list-item text:style-override="id1-3-2-1-1-10-4">
                <text:number>•</text:number>
                <text:p text:style-name="al">een kopie van het besluit waar u het niet mee eens bent;</text:p>
              </text:list-item>
              <text:list-item text:style-override="id1-3-2-1-1-10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7862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62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865</meta:user-defined>
    <meta:user-defined meta:name="DCTERMS.abstract">Betreft: Besluit op locatie Pieter de Hooghplein, Breedstraat, Kaatsbaan en de Vincent van Goghstraa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meente Stichtse Vecht - Beschikking op aanvraag (meerjarenvergunning) Omgevingsvergunning (algemeen) Pieter de Hooghplein, Breedstraat, Kaatsbaan en de Vincent van Goghstraat - Geluidsontheffing Maarssen Beleeft d.d. 05-09-2026</meta:user-defined>
    <meta:user-defined meta:name="OVERHEIDop.datumEindeReactietermijn">2026-09-16</meta:user-defined>
    <meta:user-defined meta:name="OVERHEIDop.terinzageleggingBG">https://jeleefomgeving.nl/inzien/823214527/80fe2b9d-9c95-41d4-841f-e06da5427bd7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8621</meta:user-defined>
    <meta:user-defined meta:name="OVERHEIDop.GmbID/DC.identifier">gmb-2026-378621</meta:user-defined>
    <meta:user-defined meta:name="OVERHEIDop.versieInformatie"/>
  </office:meta>
</office:document-meta>
</file>