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voor het Talland College, Cypressehout 99 te Zaandam -  het tijdelijk, voor de duur van 2,5 jaar, plaatsen van portacabins als vervangende huisvesting voor het Talland Colle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051 -  het tijdelijk, voor de duur van 2,5 jaar, plaatsen van portacabins als vervangende huisvesting voor het Talland College - op de locatie voor het Talland College, Cypressehout 99 te Zaandam</text:p>
            <text:p text:style-name="common-al">
            
          </text:p>
            <text:p text:style-name="common-al">Aanvraag ontvangen: 25-06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61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051</meta:user-defined>
    <dc:language>nl</dc:language>
    <meta:user-defined meta:name="OVERHEIDop.locatietype/OVERHEIDop.gebiedsmarkering">Vlak</meta:user-defined>
    <meta:user-defined meta:name="DC.title">Aanvraag omgevingsvergunning - voor het Talland College, Cypressehout 99 te Zaandam -  het tijdelijk, voor de duur van 2,5 jaar, plaatsen van portacabins als vervangende huisvesting voor het Talland Colle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13</meta:user-defined>
    <meta:user-defined meta:name="OVERHEIDop.GmbID/DC.identifier">gmb-2026-378613</meta:user-defined>
    <meta:user-defined meta:name="OVERHEIDop.versieInformatie"/>
  </office:meta>
</office:document-meta>
</file>