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et afvoeren van een 4 m lange asbesthoudende dakgoot Dijkwelsestraat 10 in 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Kapelle een melding ontvangen voor activiteiten waarvoor geen vergunningplicht geldt op locatie Dijkwelsestraat 10 in Kapelle.</text:p>
            <text:p text:style-name="common-al">De melding is geregistreerd onder zaaknummer: Z2026-00000499.</text:p>
            <text:p text:style-name="common-al">De melding betreft: het afvoeren van een 4 m lange asbesthoudende dakgoot</text:p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 Voor meer informatie kunt u contact opnemen via gemeente@kapelle.nl of telefoonnummer 14 0113.</text:p>
            <text:p text:style-name="last-al">V1.0/2023-04-11/A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3786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pe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499</meta:user-defined>
    <dc:language>nl</dc:language>
    <meta:user-defined meta:name="OVERHEIDop.locatietype/OVERHEIDop.gebiedsmarkering">Vlak</meta:user-defined>
    <meta:user-defined meta:name="DC.title">Melding het afvoeren van een 4 m lange asbesthoudende dakgoot Dijkwelsestraat 10 in Kapell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0</meta:user-defined>
    <meta:user-defined meta:name="OVERHEIDop.GmbID/DC.identifier">gmb-2026-378610</meta:user-defined>
    <meta:user-defined meta:name="OVERHEIDop.versieInformatie"/>
  </office:meta>
</office:document-meta>
</file>