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en een ontheffing artikel 35 Alcoholwet voor Timmertuin Kreileroord op de locatie Landbouwstraat 19 Kreileroord, zaaknummer Z-63376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en een ontheffing artikel 35 Alcoholwet verleend. De gemeente geeft hiermee toestemming voor Timmertuin Kreileroord op de locatie Landbouwstraat 19 Kreileroor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6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86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en een ontheffing artikel 35 Alcoholwet voor Timmertuin Kreileroord op de locatie Landbouwstraat 19 Kreileroord, zaaknummer Z-633762</meta:user-defined>
    <meta:user-defined meta:name="DCTERMS.W3CDTF/DCTERMS.available">2026-08-07</meta:user-defined>
    <meta:user-defined meta:name="DCTERMS.W3CDTF/OVERHEIDop.jaargang">2026</meta:user-defined>
    <meta:user-defined meta:name="OVERHEIDop.publicationIssue">378609</meta:user-defined>
    <meta:user-defined meta:name="OVERHEIDop.GmbID/DC.identifier">gmb-2026-378609</meta:user-defined>
    <meta:user-defined meta:name="OVERHEIDop.versieInformatie"/>
  </office:meta>
</office:document-meta>
</file>