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dakkapel aan de voorzijde van de woning aan Lagewaard 30, 2396 AV Koudekerk aan den Rijn, bopa, lagewaard 30</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05-08-2026</text:span>  een omgevingsvergunning verleend. De gemeente geeft hiermee toestemming voor het plaatsen van een dakkapel aan de voorzijde van de woning aan Lagewaard 30, 2396 AV Koudekerk aan den Rijn, bopa, lagewaard 30, geregistreerd onder nr. 04843910920.</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860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0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0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10920</meta:user-defined>
    <meta:user-defined meta:name="DCTERMS.abstract">Verleende vergunning voor het plaatsen van een dakkapel aan de voorzijde van de woning aan Lagewaard 30, 2396 AV Koudekerk aan den Rijn, bopa, lagewaard 30</meta:user-defined>
    <dc:language>nl</dc:language>
    <meta:user-defined meta:name="DC.title">Verleende vergunning voor het plaatsen van een dakkapel aan de voorzijde van de woning aan Lagewaard 30, 2396 AV Koudekerk aan den Rijn, bopa, lagewaard 30</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241</meta:user-defined>
    <meta:user-defined meta:name="OVERHEIDop.publicationIssue">378605</meta:user-defined>
    <meta:user-defined meta:name="OVERHEIDop.GmbID/DC.identifier">gmb-2026-378605</meta:user-defined>
    <meta:user-defined meta:name="OVERHEIDop.versieInformatie"/>
  </office:meta>
</office:document-meta>
</file>