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style:style style:family="table-column" style:parent-style-name="colspec" style:name="id1-3-2-2-1-5-1-1">
      <style:table-column-properties style:rel-column-width="62*"/>
    </style:style>
    <style:style style:family="table-column" style:parent-style-name="colspec" style:name="id1-3-2-2-1-5-1-2">
      <style:table-column-properties style:rel-column-width="10*"/>
    </style:style>
  </office:automatic-styles>
  <office:body>
    <office:text>
      <text:p text:style-name="new_page_staatscourant"/>
      <text:p text:style-name="single-kop-titel">Aanpassing Bracheringslijst weekmarkt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Brancheringslijst 2026 met ingang van de eerste dag na bekendmaking vast te stellen als bijlage 2 bij de Nadere regels inrichtingsplan markt 2024, onder gelijktijdige intrekking van de Brancheringslijst 2024.</text:p>
              </text:list-item>
            </text:list>
            <text:p text:style-name="al">
            <text:span text:style-name="nadrukvet">Brancheringslijst weekmarkt 2026 gemeente Heemskerk</text:span>
          </text:p>
            <text:p text:style-name="al"/>
            <text:section text:name="table_id1-3-2-2-1-5" text:style-name="table">
              <text:p text:style-name="table_top"/>
              <table:table table:style-name="tgroup">
                <table:table-column table:style-name="id1-3-2-2-1-5-1-1"/>
                <table:table-column table:style-name="id1-3-2-2-1-5-1-2"/>
                <table:table-row table:style-name="row">
                  <table:table-cell table:style-name="cell_frame_all" table:number-rows-spanned="1" table:number-columns-spanned="1">
                    <text:p text:style-name="table_al">
                      <text:span text:style-name="nadrukvet">Branche</text:span>
                   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Voorstel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Aardappelen, Uien, Knoflook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Kaas, Boter, Eieren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Brood, Koek, Banket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noep, Chocolade, Suikerwerk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Groente en fruit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Biologische groente en fruit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Noten en Zuidvruchten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Patat en snacks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Poelier,griilwaren, kip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lagerij artikelen, worsten Vleeswar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troopwafels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Visproduct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3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nijbloem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uingoed, Kamerplanten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Baby en kinderkleding tm maat 176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ameskleding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5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Grote maten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Herenkleding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Oudere dames, Senioren confectie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ekbedden, Overtrekken, Kussens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Beenmode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Onder en nachtkleding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Woninginrichting, Meubelstoffen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toffen-mode, kleding, patron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tofzuigerzakken, droogloopmatten, huishoudelijke artikelen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choonmaak artikelen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rogisterij artikel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Kleinvak, Fournituren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Wol en brei gar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Woonaccessoires, Decoratie, Aardewerk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Horloges, losse sieraadonderdelen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Bijouterie, Modeaccessoires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ierenvoeding en benodigdhed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Leerwaren, reisartikelen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GSM/Telefoon accessoires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Bubble tea,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Koffie, Koffiebon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oner kebab, Turkse pizza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apas,olijven, delicatessen, 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2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Parfumerie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1</text:span>
                    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Branchevreemd</text:p>
                  </table:table-cell>
                  <table:table-cell table:style-name="cell_frame_all" table:number-rows-spanned="1" table:number-columns-spanned="1">
                    <text:p text:style-name="table_al">
                      <text:span text:style-name="nadrukvet">NVT</text:span>
                    </text:p>
                  </table:table-cell>
                </table:table-row>
              </table:table>
              <text:p text:style-name="table_bottom"/>
            </text:section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786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Heemskerk</meta:user-defined>
    <meta:user-defined meta:name="OVERHEID.Gemeente/DCTERMS.publisher">Heemskerk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Openbare orde en veiligheid | Organisatie en beleid</meta:user-defined>
    <meta:user-defined meta:name="DC.source">Marktverordening Heemskerk 2022]|[https://lokaleregelgeving.overheid.nl/CVDR679368/1</meta:user-defined>
    <meta:user-defined meta:name="OVERHEIDop.referentienummer">D/2026/813288</meta:user-defined>
    <meta:user-defined meta:name="DCTERMS.alternative">Nadere regels inrichtingsplan markt 2024</meta:user-defined>
    <dc:language>nl</dc:language>
    <meta:user-defined meta:name="OVERHEIDop.locatietype/OVERHEIDop.gebiedsmarkering">Gemeente</meta:user-defined>
    <meta:user-defined meta:name="DC.title">Nadere regels inrichtingsplan markt 202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602</meta:user-defined>
    <meta:user-defined meta:name="OVERHEIDop.betreftRegeling">CVDR715370_3</meta:user-defined>
    <meta:user-defined meta:name="xs:date/OVERHEIDop.startdatum">2026-08-12</meta:user-defined>
    <meta:user-defined meta:name="OVERHEIDop.GmbID/DC.identifier">gmb-2026-378602</meta:user-defined>
    <meta:user-defined meta:name="OVERHEIDop.versieInformatie"/>
  </office:meta>
</office:document-meta>
</file>