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realiseren van drie nieuwe recreatiewoningen en wijziging situering verkaveling 002-003-004-005, Bredaseweg 16  Baarle-Nassau(11878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maken bekend dat zij op 04-08-2026 een aanvraag omgevingsvergunning hebben ontvangen voor het realiseren van drie nieuwe recreatiewoningen en wijziging situering verkaveling 005 op het adres  Bredaseweg 16, 002-003-004-005,  Baarle-Nassau (1187809)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857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780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, het realiseren van drie nieuwe recreatiewoningen en wijziging situering verkaveling 002-003-004-005, Bredaseweg 16  Baarle-Nassau(1187809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70</meta:user-defined>
    <meta:user-defined meta:name="OVERHEIDop.GmbID/DC.identifier">gmb-2026-378570</meta:user-defined>
    <meta:user-defined meta:name="OVERHEIDop.versieInformatie"/>
  </office:meta>
</office:document-meta>
</file>