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EK Fashion Sample Sal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Hardwareweg 15, 3821 BL Amersfoort</text:p>
            <text:p text:style-name="common-al">
            <text:span text:style-name="nadrukvet">﻿Omschrijving:  </text:span>EK Fashion sample sale op 2 en 3 oktober 2026</text:p>
            <text:p text:style-name="common-al">
            <text:span text:style-name="nadrukvet">Zaaknummer:</text:span>CLZ-APV2026-07-16-e7bc389d</text:p>
            <text:p text:style-name="common-al">
            <text:span text:style-name="nadrukvet">Datum besluit verzonden/bekendmaking: </text:span>05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56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7-16-e7bc389d</meta:user-defined>
    <meta:user-defined meta:name="DCTERMS.abstract">EK Fashion sample sale betreft een tijdelijke detailhandelsverkoop van samples, showroommodellen en restvoorraden van kleding en accessoires tegen gereduceerde prijzen op 2 en 3 oktober 2026.</meta:user-defined>
    <dc:language>nl</dc:language>
    <meta:user-defined meta:name="OVERHEIDop.locatietype/OVERHEIDop.gebiedsmarkering">Punt</meta:user-defined>
    <meta:user-defined meta:name="DC.title">Verleend Evenementenvergunning EK Fashion Sample Sal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67</meta:user-defined>
    <meta:user-defined meta:name="OVERHEIDop.GmbID/DC.identifier">gmb-2026-378567</meta:user-defined>
    <meta:user-defined meta:name="OVERHEIDop.versieInformatie"/>
  </office:meta>
</office:document-meta>
</file>