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stemming voor een Burendag, Venweg,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een "Burendag", te houden op zaterdag 26 september 2026 op de Venweg (tussen de huisnummers 2A en 4) te Brunssum.</text:p>
            <text:p text:style-name="common-al">Dossiernummer: 202698854</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85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een Burendag, Venweg, Brunssum</meta:user-defined>
    <meta:user-defined meta:name="DCTERMS.W3CDTF/DCTERMS.available">2026-08-12</meta:user-defined>
    <meta:user-defined meta:name="DCTERMS.W3CDTF/OVERHEIDop.jaargang">2026</meta:user-defined>
    <meta:user-defined meta:name="OVERHEIDop.publicationIssue">378564</meta:user-defined>
    <meta:user-defined meta:name="OVERHEIDop.GmbID/DC.identifier">gmb-2026-378564</meta:user-defined>
    <meta:user-defined meta:name="OVERHEIDop.versieInformatie"/>
  </office:meta>
</office:document-meta>
</file>