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Dammerweg 84, 1394GR Nederhorst den 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3 augustus 2026 een Sloopmelding ontvangen voor de locatie Dammerweg 84, 1394GR Nederhorst den Berg. De melding is geregistreerd onder zaaknummer Z2026-00000829.</text:p>
            <text:p text:style-name="last-al">Tegen een melding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7856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6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6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ijdemeren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829</meta:user-defined>
    <meta:user-defined meta:name="DCTERMS.abstract">Betreft: Melding op locatie Dammerweg 84, 1394GR Nederhorst den Berg </meta:user-defined>
    <dc:language>nl</dc:language>
    <meta:user-defined meta:name="OVERHEIDop.locatietype/OVERHEIDop.gebiedsmarkering">Vlak</meta:user-defined>
    <meta:user-defined meta:name="DC.title">Kennisgeving ontvangst melding, Dammerweg 84, 1394GR Nederhorst den Ber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61</meta:user-defined>
    <meta:user-defined meta:name="OVERHEIDop.GmbID/DC.identifier">gmb-2026-378561</meta:user-defined>
    <meta:user-defined meta:name="OVERHEIDop.versieInformatie"/>
  </office:meta>
</office:document-meta>
</file>