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verblijfsontzeggingen F1 gemeente Zandvoort 2026</text:p>
      <text:section text:name="regeling_id1-3-2" text:style-name="regeling">
        <text:section text:name="aanhef_id1-3-2-1" text:style-name="aanhef">
          <text:section text:name="preambule_id1-3-2-1-1" text:style-name="preambule">
            <text:p text:style-name="al">Besluit van de burgemeester van de gemeente Zandvoort houdende regels omtrent het verlenen van mandaat voor het opleggen van verblijfsontzeggingen (Mandaatbesluit verblijfsontzeggingen F1 gemeente Zandvoort 2026) tijdens het evenement ‘Dutch Grand Prix Race Festival - editie 2026’ van 20 tm 23 augustus 2026.</text:p>
            <text:p text:style-name="al"/>
            <text:p text:style-name="al">De burgemeester van de gemeente Zandvoort,</text:p>
            <text:p text:style-name="al"/>
            <text:p text:style-name="al">Gelet op artikel 2:78 van de Algemene plaatselijke verordening Zandvoort 2017 (APV) alsmede artikel 10:4, 10:6 en 10:9 van de Algemene wet bestuursrecht (Awb)</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In afwijking van het ‘Mandaatbesluit verblijfsontzeggingen gemeente Zandvoort 2025’ en de ‘beleidsregel verblijfsontzeggingen gemeente Zandvoort 2024’ de bevoegdheid tot het opleggen van een verblijfsontzegging voor 72 uur als bedoeld in artikel 2:78 van de Algemene Plaatselijke Verordening van de Gemeente Zandvoort van 20 tm 23 augustus 2026 te mandateren aan de Teamchef van het Basisteam Kennemerkust van de Politie Eenheid Noord-Holland, met de mogelijkheid van ondermandaat aan de Hulpofficieren van Justitie, Operationeel coördinatoren, werkzaam binnen de eenheid Noord-Holland.</text:p>
              </text:list-item>
              <text:list-item text:style-override="id1-3-2-2-1-2-2">
                <text:number>2.</text:number>
                <text:p text:style-name="al">de Teamchef van het Basisteam Kennemerkust van de Politie Eenheid Noord-Holland is bevoegd tot het verlenen van een ondermandaat aan agenten van politie voor het opleggen van 72-uurs verblijfsontzeggingen onder de voorwaarde dat iedere verblijfsontzegging ter goedkeuring moet zijn voorgelegd aan een operationeel coördinator of dienstdoende hulpofficier van justitie, werkzaam binnen de eenheid Noord-Holland.</text:p>
              </text:list-item>
              <text:list-item text:style-override="id1-3-2-2-1-2-3">
                <text:number>3.</text:number>
                <text:p text:style-name="al">Dit besluit wordt aangehaald als ‘Mandaatbesluit verblijfsontzeggingen F1 gemeente Zandvoort 2026 en geldt van 20 tm 23 augustus 2026.</text:p>
              </text:list-item>
            </text:list>
          </text:section>
        </text:section>
        <text:section text:name="regeling-sluiting_id1-3-2-3" text:style-name="regeling-sluiting">
          <text:section text:name="ondertekening_id1-3-2-3-1">
            <text:p><text:span text:style-name="functie">Aldus besloten te Zandvoort op 3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 Moolenburgh</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85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Zandvoort</meta:user-defined>
    <meta:user-defined meta:name="OVERHEIDop.Rubriek/DC.type">delegatie- of mandaatbeslui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Openbare orde en veiligheid | Organisatie en beleid</meta:user-defined>
    <meta:user-defined meta:name="DC.source">artikel 2:78 van de Algemene plaatselijke verordening Zandvoort 2017]|[https://lokaleregelgeving.overheid.nl/CVDR604001/18#hoofdstuk_2._paragraaf_15._artikel_2:78</meta:user-defined>
    <meta:user-defined meta:name="DC.source">artikel 10:4 van de Algemene wet bestuursrecht]|[https://wetten.overheid.nl/BWBR0005537/2026-08-01#Hoofdstuk10_Titeldeel10.1_Afdeling10.1.1_Artikel10:4</meta:user-defined>
    <meta:user-defined meta:name="DC.source">artikel 10:6 van de Algemene wet bestuursrecht]|[https://wetten.overheid.nl/BWBR0005537/2026-08-01#Hoofdstuk10_Titeldeel10.1_Afdeling10.1.1_Artikel10:6</meta:user-defined>
    <meta:user-defined meta:name="DC.source">artikel 10:9 van de Algemene wet bestuursrecht]|[https://wetten.overheid.nl/BWBR0005537/2026-08-01#Hoofdstuk10_Titeldeel10.1_Afdeling10.1.1_Artikel10:9</meta:user-defined>
    <meta:user-defined meta:name="DCTERMS.alternative">Mandaatbesluit verblijfsontzeggingen F1 gemeente Zandvoort 2026 </meta:user-defined>
    <dc:language>nl</dc:language>
    <meta:user-defined meta:name="OVERHEIDop.locatietype/OVERHEIDop.gebiedsmarkering">Gemeente</meta:user-defined>
    <meta:user-defined meta:name="DC.title">Mandaatbesluit verblijfsontzeggingen F1 gemeente Zandvoort 2026</meta:user-defined>
    <meta:user-defined meta:name="DCTERMS.W3CDTF/DCTERMS.available">2026-08-12</meta:user-defined>
    <meta:user-defined meta:name="DCTERMS.W3CDTF/OVERHEIDop.jaargang">2026</meta:user-defined>
    <meta:user-defined meta:name="OVERHEIDop.publicationIssue">378559</meta:user-defined>
    <meta:user-defined meta:name="OVERHEIDop.betreftRegeling">CVDR765440_1</meta:user-defined>
    <meta:user-defined meta:name="OVERHEIDop.GmbID/DC.identifier">gmb-2026-378559</meta:user-defined>
    <meta:user-defined meta:name="xs:date/OVERHEIDop.startdatum">2026-08-20</meta:user-defined>
    <meta:user-defined meta:name="xs:date/OVERHEIDop.einddatum">2026-08-24</meta:user-defined>
    <meta:user-defined meta:name="OVERHEIDop.versieInformatie"/>
  </office:meta>
</office:document-meta>
</file>