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Onderweg 6, Arkel, zaaknummer OMG-2026-13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1352-24-00001</text:p>
            <text:p text:style-name="common-al">Voor het: graven t.b.v. het aanleggen van een waterleiding</text:p>
            <text:p text:style-name="common-al"/>
            <text:p text:style-name="common-al">
            <text:span text:style-name="nadrukvet">Locatie: Onderweg 6, Arkel</text:span>
          </text:p>
            <text:p text:style-name="common-al">Datum ontvangst: 5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52</meta:user-defined>
    <meta:user-defined meta:name="DCTERMS.abstract">Gemeente - aanvr. beschikking behandelen - graven t.b.v. het aanleggen van een waterleiding - Onderweg 6, Arkel</meta:user-defined>
    <dc:language>nl</dc:language>
    <meta:user-defined meta:name="OVERHEIDop.locatietype/OVERHEIDop.gebiedsmarkering">Adres</meta:user-defined>
    <meta:user-defined meta:name="DC.title">Gemeente Molenlanden, ingediende aanvraag omgevingsvergunning Onderweg 6, Arkel, zaaknummer OMG-2026-1352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52</meta:user-defined>
    <meta:user-defined meta:name="OVERHEIDop.GmbID/DC.identifier">gmb-2026-378552</meta:user-defined>
    <meta:user-defined meta:name="OVERHEIDop.versieInformatie"/>
  </office:meta>
</office:document-meta>
</file>