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eswegenlaan 257, 6412HJ Heerlen. Toestemming Verhuurdersvergunning: Verhuurdersvergunning Zeswegenlaan 2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3770</text:span>
          </text:p>
            <text:p text:style-name="common-al">Op 5 juni 2026 hebben wij een aanvraag voor de verhuurdersvergunning ontvangen voor het verhuren van woonruimte aan de Zeswegenlaan met zaaknummer Z2026-00003770. De verhuurdersvergunning zoals bedoeld in artikel 2 van de verhuurverordening Heerlen 2025 is aangevraagd voor Zeswegenlaan 257, 6412HJ Heerlen. Hierna volgt onze beslissing.</text:p>
            <text:p text:style-name="common-al">
            <text:span text:style-name="nadrukvet">Overweging </text:span>
          </text:p>
            <text:p text:style-name="common-al">Namens het college van burgemeesters wethouders, hebben wij op 5 augustus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4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85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770</meta:user-defined>
    <meta:user-defined meta:name="DCTERMS.abstract">Betreft: Beschikking op aanvraag op locatie Zeswegenlaan 257, 6412HJ Heerlen</meta:user-defined>
    <dc:language>nl</dc:language>
    <meta:user-defined meta:name="OVERHEIDop.locatietype/OVERHEIDop.gebiedsmarkering">Punt</meta:user-defined>
    <meta:user-defined meta:name="DC.title">Zeswegenlaan 257, 6412HJ Heerlen. Toestemming Verhuurdersvergunning: Verhuurdersvergunning Zeswegenlaan 257</meta:user-defined>
    <meta:user-defined meta:name="DCTERMS.W3CDTF/DCTERMS.available">2026-08-07</meta:user-defined>
    <meta:user-defined meta:name="DCTERMS.W3CDTF/OVERHEIDop.jaargang">2026</meta:user-defined>
    <meta:user-defined meta:name="OVERHEIDop.publicationIssue">378546</meta:user-defined>
    <meta:user-defined meta:name="OVERHEIDop.GmbID/DC.identifier">gmb-2026-378546</meta:user-defined>
    <meta:user-defined meta:name="OVERHEIDop.versieInformatie"/>
  </office:meta>
</office:document-meta>
</file>