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een nokverhoging en het plaatsen een dakkapel in het voordakvlak op de locatie De Uphof 14 te Culemborg zaaknummer ODR2602412</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een nokverhoging en het plaatsen een dakkapel in het voordakvlak aan de De Uphof 14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8 februari 2026. De gemeente neemt daarover waarschijnlijk 15 april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854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4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4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een nokverhoging en het plaatsen een dakkapel in het voordakvlak op de locatie De Uphof 14 te Culemborg zaaknummer ODR2602412</meta:user-defined>
    <meta:user-defined meta:name="DCTERMS.W3CDTF/DCTERMS.available">2026-08-07</meta:user-defined>
    <meta:user-defined meta:name="DCTERMS.W3CDTF/OVERHEIDop.jaargang">2026</meta:user-defined>
    <meta:user-defined meta:name="OVERHEIDop.publicationIssue">378545</meta:user-defined>
    <meta:user-defined meta:name="OVERHEIDop.GmbID/DC.identifier">gmb-2026-378545</meta:user-defined>
    <meta:user-defined meta:name="OVERHEIDop.versieInformatie"/>
  </office:meta>
</office:document-meta>
</file>