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Kreek 9, 1862 HE Bergen (NH), Legaliseren van een warmtepomp, datum ontvangst 11 juli 2026 (Z2026-0000623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7854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4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4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235</meta:user-defined>
    <meta:user-defined meta:name="DCTERMS.abstract">Kreek 9, 1862 HE Bergen (NH), Legaliseren van een warmtepomp, datum ontvangst 11 juli 2026 (Z2026-00006235)</meta:user-defined>
    <dc:language>nl</dc:language>
    <meta:user-defined meta:name="OVERHEIDop.locatietype/OVERHEIDop.gebiedsmarkering">Vlak</meta:user-defined>
    <meta:user-defined meta:name="DC.title">Gemeente Bergen, ontvangen aanvraag omgevingsvergunning, Kreek 9, 1862 HE Bergen (NH), Legaliseren van een warmtepomp, datum ontvangst 11 juli 2026 (Z2026-00006235)</meta:user-defined>
    <meta:user-defined meta:name="DCTERMS.W3CDTF/DCTERMS.available">2026-08-07</meta:user-defined>
    <meta:user-defined meta:name="DCTERMS.W3CDTF/OVERHEIDop.jaargang">2026</meta:user-defined>
    <meta:user-defined meta:name="OVERHEIDop.publicationIssue">378540</meta:user-defined>
    <meta:user-defined meta:name="OVERHEIDop.GmbID/DC.identifier">gmb-2026-378540</meta:user-defined>
    <meta:user-defined meta:name="OVERHEIDop.versieInformatie"/>
  </office:meta>
</office:document-meta>
</file>