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ontheffing geluidhinder voor geluidsontheffing asfaltering N241 nabij rotonde het Verlaat in Heerhugowaard</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Dijk en Waard maken bekend dat de volgende aanvraag voor een ontheffing geluidhinder is verleend:</text:p>
            <text:p text:style-name="common-al">
            
          </text:p>
            <text:p text:style-name="common-al">Voor: geluidsontheffing asfaltering N241 bij het Verlaat in Heerhugowaard</text:p>
            <text:p text:style-name="common-al">Datum activiteit/ periode activiteit: 19 tot en met 22 augustus 2026</text:p>
            <text:p text:style-name="common-al">Locatie: nabij rotonde bij het Verlaat in Heerhugowaard</text:p>
            <text:p text:style-name="common-al">Verzonden op:  5 augustus 2026</text:p>
            <text:p text:style-name="common-al">Zaaknummer: 1262429</text:p>
            <text:p text:style-name="common-al">
            
          </text:p>
            <text:p text:style-name="common-al">
            <text:span text:style-name="nadrukvet">Informatie</text:span>
          </text:p>
            <text:p text:style-name="common-al">De verleende ontheffing is in te zien bij de gemeente. Voor meer informatie kunt u contact opnemen via het e-mailadres: <text:a xlink:href="mailto:apv@dijkenwaard.nl" xlink:type="simple">apv@dijkenwaard.nl</text:a> of via het telefoonnummer: 072 – 575 55 55. </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 </text:p>
            <text:p text:style-name="common-al">
            
          </text:p>
            <text:p text:style-name="common-al">•	Per post: College van burgemeester en wethouders,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 </text:a></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common-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common-al">
            
          </text:p>
            <text:p text:style-name="common-al">
            
          </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7853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53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62429</meta:user-defined>
    <dc:language>nl</dc:language>
    <meta:user-defined meta:name="OVERHEIDop.locatietype/OVERHEIDop.gebiedsmarkering">Vlak</meta:user-defined>
    <meta:user-defined meta:name="DC.title">Kennisgeving besluit op ontheffing geluidhinder voor geluidsontheffing asfaltering N241 nabij rotonde het Verlaat in Heerhugowaard</meta:user-defined>
    <meta:user-defined meta:name="DCTERMS.W3CDTF/DCTERMS.available">2026-08-07</meta:user-defined>
    <meta:user-defined meta:name="DCTERMS.W3CDTF/OVERHEIDop.jaargang">2026</meta:user-defined>
    <meta:user-defined meta:name="OVERHEIDop.publicationIssue">378534</meta:user-defined>
    <meta:user-defined meta:name="OVERHEIDop.GmbID/DC.identifier">gmb-2026-378534</meta:user-defined>
    <meta:user-defined meta:name="OVERHEIDop.versieInformatie"/>
  </office:meta>
</office:document-meta>
</file>