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Langegracht 3, 3601AH Maarssen - Interne verbouwing &amp;het plaatsen van kozijnen in de achtergevel en de aan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Interne verbouwing &amp;het plaatsen van kozijnen in de achtergevel en de aanbouw op de locatie Langegracht 3, 3601AH Maarssen.</text:p>
            <text:p text:style-name="common-al">Datum besluit: 5 augustus 2026</text:p>
            <text:p text:style-name="common-al">Zaaknummer: Z2026-00001705</text:p>
            <text:p text:style-name="common-al">U kunt bezwaar maken tot en met 16 september 2026</text:p>
            <text:p text:style-name="common-al">
            <text:span text:style-name="nadrukvet">Inzien</text:span>
          </text:p>
            <text:p text:style-name="common-al">U kunt de documenten met zaaknummer Z2026-00001705 tot 16 september 2026 inzien. Dit kan via de knop 'Bekijk documenten' aan de linkerkant van deze pagina, onder het kopje 'Extra informatie'. U kunt ook de link jeleefomgeving.nl/inzien/823214527/058faa8e-a4c6-4a09-ac29-980c04d30923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6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853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3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3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705</meta:user-defined>
    <meta:user-defined meta:name="DCTERMS.abstract">Betreft: Beschikking op aanvraag op locatie Langegracht 3, 3601AH Maarss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Gemeente Stichtse Vecht - Beschikking op aanvraag omgevingsvergunning Langegracht 3, 3601AH Maarssen - Interne verbouwing &amp;het plaatsen van kozijnen in de achtergevel en de aanbouw</meta:user-defined>
    <meta:user-defined meta:name="OVERHEIDop.datumEindeReactietermijn">2026-09-16</meta:user-defined>
    <meta:user-defined meta:name="OVERHEIDop.terinzageleggingBG">https://jeleefomgeving.nl/inzien/823214527/058faa8e-a4c6-4a09-ac29-980c04d30923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33</meta:user-defined>
    <meta:user-defined meta:name="OVERHEIDop.GmbID/DC.identifier">gmb-2026-378533</meta:user-defined>
    <meta:user-defined meta:name="OVERHEIDop.versieInformatie"/>
  </office:meta>
</office:document-meta>
</file>