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incidentele standplaats) APV vergunning, voor verkoop kerstbomen, Herenstraat (ter hoogte van de RK kerk) in Werkhoven</text:p>
      <text:section text:name="zakelijke-mededeling_id1-3-2" text:style-name="zakelijke-mededeling">
        <text:section text:name="zakelijke-mededeling-tekst_id1-3-2-1" text:style-name="zakelijke-mededeling-tekst">
          <text:section text:name="tekst_id1-3-2-1-1" text:style-name="tekst">
            <text:p text:style-name="common-al">Publicatie datum: 7 augustus 2026</text:p>
            <text:p text:style-name="common-al">Locatie: Herenstraat (ter hoogte van de RK kerk) in Werkhoven.</text:p>
            <text:p text:style-name="common-al">Zaaknummer: 1446094</text:p>
            <text:p text:style-name="common-al">Activiteit: tijdelijke standplaats voor verkoop van kerstbomen, periode van 21 november 2026 tot en met 19 december 2026.</text:p>
            <text:p text:style-name="common-al">Bestuursorgaan: burgemeester en wethouders</text:p>
            <text:p text:style-name="common-al">Datum verzending besluit: 5 augustus 2026</text:p>
            <text:p text:style-name="common-al">Besluit: Verleend</text:p>
            <text:p text:style-name="common-al">Rechtsmiddel: Bezwaar </text:p>
            <text:p text:style-name="common-al">Bezwaarmogelijkheid</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Het bezwaarschrift kan ook digitaal worden ingediend via het Digitaal loket Bunnik op de website van de gemeente Bunnik. Daarvoor moet u wel beschikken over een elektronische handtekening (DigiD)</text:p>
            <text:p text:style-name="common-al">Voorlopige voorziening</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Kosten</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85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Afgehandelde (incidentele standplaats) APV vergunning, voor verkoop kerstbomen, Herenstraat (ter hoogte van de RK kerk) in Werkhoven</meta:user-defined>
    <meta:user-defined meta:name="DCTERMS.W3CDTF/DCTERMS.available">2026-08-07</meta:user-defined>
    <meta:user-defined meta:name="DCTERMS.W3CDTF/OVERHEIDop.jaargang">2026</meta:user-defined>
    <meta:user-defined meta:name="OVERHEIDop.publicationIssue">378531</meta:user-defined>
    <meta:user-defined meta:name="OVERHEIDop.GmbID/DC.identifier">gmb-2026-378531</meta:user-defined>
    <meta:user-defined meta:name="OVERHEIDop.versieInformatie"/>
  </office:meta>
</office:document-meta>
</file>