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, Vredenseweg 11, 7152 CW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juli 2026 is een melding ontvangen waarvoor geen vergunningsplicht geldt voor de locatie Vredenseweg 11, 7152 CW Eibergen. De melding is geregistreerd onder zaaknummer Z2026-00001279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852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2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2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79</meta:user-defined>
    <meta:user-defined meta:name="DCTERMS.abstract">Betreft: Melding op locatie Vredenseweg 11, 7152CW Eiberg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elding verwijderen van asbest, Vredenseweg 11, 7152 CW Eiber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28</meta:user-defined>
    <meta:user-defined meta:name="OVERHEIDop.GmbID/DC.identifier">gmb-2026-378528</meta:user-defined>
    <meta:user-defined meta:name="OVERHEIDop.versieInformatie"/>
  </office:meta>
</office:document-meta>
</file>