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legaliseren van een vijver met koikarpers, De Horst 3, 6039RP Stramproy</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legaliseren van een vijver met koikarpers op de locatie De Horst 3, 6039RP Stramproy. De aanvraag om omgevingsvergunning is ontvangen op 5 augustus 2026 en is geregistreerd onder zaaknummer Z2026-00001843.</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7852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2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2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843</meta:user-defined>
    <meta:user-defined meta:name="DCTERMS.abstract">Betreft: Aanvraag op locatie De Horst 3, 6039RP Stramproy</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legaliseren van een vijver met koikarpers, De Horst 3, 6039RP Stramproy</meta:user-defined>
    <meta:user-defined meta:name="DCTERMS.W3CDTF/DCTERMS.available">2026-08-07</meta:user-defined>
    <meta:user-defined meta:name="DCTERMS.W3CDTF/OVERHEIDop.jaargang">2026</meta:user-defined>
    <meta:user-defined meta:name="OVERHEIDop.publicationIssue">378527</meta:user-defined>
    <meta:user-defined meta:name="OVERHEIDop.GmbID/DC.identifier">gmb-2026-378527</meta:user-defined>
    <meta:user-defined meta:name="OVERHEIDop.versieInformatie"/>
  </office:meta>
</office:document-meta>
</file>