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realiseren van kapverhoging van de schuur voor uitbreiden van logiesruimten aan Lindenhovestraat 8 A, 2471 XK Zwammerdam, BOPA Lindenhovestraat 8A Zwammerdam</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05-08-2026</text:span> een omgevingsvergunning verleend. De gemeente geeft hiermee toestemming voor het realiseren van kapverhoging van de schuur voor uitbreiden van logiesruimten aan Lindenhovestraat 8 A, 2471 XK Zwammerdam, BOPA Lindenhovestraat 8A Zwammerdam, geregistreerd onder nr. 04843772402.</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852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2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2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772402</meta:user-defined>
    <meta:user-defined meta:name="DCTERMS.abstract">Verleende vergunning voor het realiseren van kapverhoging van de schuur voor uitbreiden van logiesruimten aan Lindenhovestraat 8 A, 2471 XK Zwammerdam, BOPA Lindenhovestraat 8A Zwammerdam</meta:user-defined>
    <dc:language>nl</dc:language>
    <meta:user-defined meta:name="DC.title">Verleende vergunning voor het realiseren van kapverhoging van de schuur voor uitbreiden van logiesruimten aan Lindenhovestraat 8 A, 2471 XK Zwammerdam, BOPA Lindenhovestraat 8A Zwammerdam</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237</meta:user-defined>
    <meta:user-defined meta:name="OVERHEIDop.publicationIssue">378522</meta:user-defined>
    <meta:user-defined meta:name="OVERHEIDop.GmbID/DC.identifier">gmb-2026-378522</meta:user-defined>
    <meta:user-defined meta:name="OVERHEIDop.versieInformatie"/>
  </office:meta>
</office:document-meta>
</file>