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vertoom 434-3 1054J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van de zolderbergingen tot een zelfstandige woning en het realiseren van een dakterras</text:p>
            <text:p text:style-name="common-al">Zaakadres: Overtoom 434-3 1054JV Amsterdam</text:p>
            <text:p text:style-name="common-al">Datum ontvangst: 02-07-2026</text:p>
            <text:p text:style-name="common-al">Zaaknummer: Z2026-029417</text:p>
            <text:p text:style-name="common-al">DSO-nummer: 202607020125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51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417</meta:user-defined>
    <meta:user-defined meta:name="DCTERMS.abstract">verbouwen van de zolderbergingen tot een zelfstandige woning en het realiseren va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vertoom 434-3 1054JV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13</meta:user-defined>
    <meta:user-defined meta:name="OVERHEIDop.GmbID/DC.identifier">gmb-2026-378513</meta:user-defined>
    <meta:user-defined meta:name="OVERHEIDop.versieInformatie"/>
  </office:meta>
</office:document-meta>
</file>