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een kringloopwinkel waarbij goederen worden opgeslagen op de locatie Randweg 2 te Culemborg zaaknummer ODR2610038</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melding ontvangen. De melding is gedaan voor een kringloopwinkel waarbij goederen worden opgeslagen op de locatie Randweg 2 te Culemborg.</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850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0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0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Culemborg</meta:user-defined>
    <meta:user-defined meta:name="OVERHEIDop.Rubriek/DC.type">omgevingsmeld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een kringloopwinkel waarbij goederen worden opgeslagen op de locatie Randweg 2 te Culemborg zaaknummer ODR2610038</meta:user-defined>
    <meta:user-defined meta:name="DCTERMS.W3CDTF/DCTERMS.available">2026-08-07</meta:user-defined>
    <meta:user-defined meta:name="DCTERMS.W3CDTF/OVERHEIDop.jaargang">2026</meta:user-defined>
    <meta:user-defined meta:name="OVERHEIDop.publicationIssue">378503</meta:user-defined>
    <meta:user-defined meta:name="OVERHEIDop.GmbID/DC.identifier">gmb-2026-378503</meta:user-defined>
    <meta:user-defined meta:name="OVERHEIDop.versieInformatie"/>
  </office:meta>
</office:document-meta>
</file>