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Kerkpad 10 Es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asbest verwijderen, Kerkpad 10, 5085 EK Es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Kerkpad 10, 5085 EK Es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Kerkpad 10 Esbeek asbest verwijderen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22-07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7461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7850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0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746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 Kerkpad 10 Esbee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00</meta:user-defined>
    <meta:user-defined meta:name="OVERHEIDop.GmbID/DC.identifier">gmb-2026-378500</meta:user-defined>
    <meta:user-defined meta:name="OVERHEIDop.versieInformatie"/>
  </office:meta>
</office:document-meta>
</file>