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Darwinpark Zaandam - afwijken regels omgevingsplan tbv Darwinparkfestival van 2 t/m 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6053988 - afwijken regels omgevingsplan tbv Darwinparkfestival van 2 t/m 6 september 2026 - op de locatie Darwinpark Zaandam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Besluit verzonden:      04-08-2026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84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3988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Buitenplanse Omgevingsplanactiviteit Regulier - Darwinpark Zaandam - afwijken regels omgevingsplan tbv Darwinparkfestival van 2 t/m 6 september 2026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98</meta:user-defined>
    <meta:user-defined meta:name="OVERHEIDop.GmbID/DC.identifier">gmb-2026-378498</meta:user-defined>
    <meta:user-defined meta:name="OVERHEIDop.versieInformatie"/>
  </office:meta>
</office:document-meta>
</file>