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één boom op de locatie Hoflaan (nabij Buytenparklaan)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5-08-2026 een besluit verzonden op de aanvraag met zaaknummer 2026-107685 voor het kappen van één boom op de locatie Hoflaan (nabij Buytenparklaan)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84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685</meta:user-defined>
    <meta:user-defined meta:name="DCTERMS.abstract">het kappen van één boom op de locatie Hoflaan (nabij Buytenparklaan)</meta:user-defined>
    <dc:language>nl</dc:language>
    <meta:user-defined meta:name="OVERHEIDop.locatietype/OVERHEIDop.gebiedsmarkering">Vlak</meta:user-defined>
    <meta:user-defined meta:name="DC.title">Kennisgeving besluit Omgevingsvergunning voor het kappen van één boom op de locatie Hoflaan (nabij Buytenparklaan) te Zoeterme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97</meta:user-defined>
    <meta:user-defined meta:name="OVERHEIDop.GmbID/DC.identifier">gmb-2026-378497</meta:user-defined>
    <meta:user-defined meta:name="OVERHEIDop.versieInformatie"/>
  </office:meta>
</office:document-meta>
</file>