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Spaarndamseweg 2 2021CA Haarlem, 0392-2026-0129640, het verduurzamen van het glas en kozijn, ontvangen op 05-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849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9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9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29640</meta:user-defined>
    <meta:user-defined meta:name="DCTERMS.abstract">het verduurzamen van het glas en kozij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Haarlem, ingekomen aanvraag omgevingsvergunning, Spaarndamseweg 2 2021CA Haarlem, 0392-2026-0129640, het verduurzamen van het glas en kozijn, ontvangen op 05-08-2026</meta:user-defined>
    <meta:user-defined meta:name="DCTERMS.W3CDTF/DCTERMS.available">2026-08-07</meta:user-defined>
    <meta:user-defined meta:name="DCTERMS.W3CDTF/OVERHEIDop.jaargang">2026</meta:user-defined>
    <meta:user-defined meta:name="OVERHEIDop.publicationIssue">378494</meta:user-defined>
    <meta:user-defined meta:name="OVERHEIDop.GmbID/DC.identifier">gmb-2026-378494</meta:user-defined>
    <meta:user-defined meta:name="OVERHEIDop.versieInformatie"/>
  </office:meta>
</office:document-meta>
</file>