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kappen van één boom op de locatie Burgemeester Hoekstrapark (nabij Prismalaan)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05-08-2026 een besluit verzonden op de aanvraag met zaaknummer 2026-107656 voor het kappen van één boom op de locatie Burgemeester Hoekstrapark (nabij Prismalaan) te Zoetermeer. De vergunning is verleend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849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9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49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107656</meta:user-defined>
    <meta:user-defined meta:name="DCTERMS.abstract">het kappen van één boom op locatie Burgemeester Hoekstrapark (nabij Prismalaan)</meta:user-defined>
    <dc:language>nl</dc:language>
    <meta:user-defined meta:name="OVERHEIDop.locatietype/OVERHEIDop.gebiedsmarkering">Vlak</meta:user-defined>
    <meta:user-defined meta:name="DC.title">Kennisgeving besluit Omgevingsvergunning voor het kappen van één boom op de locatie Burgemeester Hoekstrapark (nabij Prismalaan) te Zoetermeer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493</meta:user-defined>
    <meta:user-defined meta:name="OVERHEIDop.GmbID/DC.identifier">gmb-2026-378493</meta:user-defined>
    <meta:user-defined meta:name="OVERHEIDop.versieInformatie"/>
  </office:meta>
</office:document-meta>
</file>