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- op 15 en 16 augustus 2026 tijdens We Love The 90s en De Hollandse Zomer - Goffertpark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07-08-2026</text:p>
            <text:p text:style-name="common-al">
            <text:span text:style-name="nadrukvet">Omschrijving: </text:span>Ontheffing art.35 Alcoholwet (Goffertpark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76067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10-06-2026</text:p>
            <text:p text:style-name="common-al">
            <text:span text:style-name="nadrukvet">Definitieve beschikking verzonden: </text:span>05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6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5 augustus 2026 tot en met 16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76067/e9ed60b3-544e-4a2e-b15d-7eaa7bd195ae.pdf" xlink:type="simple">https://besluitenapv.nijmegen.nl/ZD2600076067/e9ed60b3-544e-4a2e-b15d-7eaa7bd195ae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849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9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9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- op 15 en 16 augustus 2026 tijdens We Love The 90s en De Hollandse Zomer - Goffertpark te Nijmeg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91</meta:user-defined>
    <meta:user-defined meta:name="OVERHEIDop.GmbID/DC.identifier">gmb-2026-378491</meta:user-defined>
    <meta:user-defined meta:name="OVERHEIDop.versieInformatie"/>
  </office:meta>
</office:document-meta>
</file>