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040525777i6981684e-9453-4b34-ac27-d91687252cc4.png" manifest:media-type="image/x-eps"/>
  <manifest:file-entry manifest:full-path="Pictures/afb315860458ia3273709-ecc0-4c55-9cf1-e63dd24a650a.png" manifest:media-type="image/x-eps"/>
  <manifest:file-entry manifest:full-path="Pictures/afb355891827ia24d0125-6331-4ea2-9a7e-fca2a40aa46a.png" manifest:media-type="image/x-eps"/>
  <manifest:file-entry manifest:full-path="Pictures/afb67371640ie97e52f0-4df4-49b8-95e5-26e872827fe5.png" manifest:media-type="image/x-eps"/>
  <manifest:file-entry manifest:full-path="Pictures/afb1046949509ia6e8044b-d4c6-41c4-b5f8-34300b3c6360.png" manifest:media-type="image/x-eps"/>
  <manifest:file-entry manifest:full-path="Pictures/afb863851580i333114e4-729d-4ffb-a841-eb803a848d42.png" manifest:media-type="image/x-eps"/>
  <manifest:file-entry manifest:full-path="Pictures/afb895060866if4bf8087-d7b1-4dc3-a964-91188c69cf06.png" manifest:media-type="image/x-eps"/>
  <manifest:file-entry manifest:full-path="Pictures/afb90349761i7adf7c10-b513-4731-a1e3-f130514405fc.png" manifest:media-type="image/x-eps"/>
  <manifest:file-entry manifest:full-path="Pictures/afb1829081584i1cf122a9-d889-4b82-990e-ca61ed68dc01.png" manifest:media-type="image/x-eps"/>
  <manifest:file-entry manifest:full-path="Pictures/afb1389001179i2e3cbc3a-cdd6-455c-815c-7960ed073a8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Evenementen 2026 Voorschoten</text:p>
      <text:section text:name="regeling_id1-3-2" text:style-name="regeling">
        <text:section text:name="aanhef_id1-3-2-1" text:style-name="aanhef"/>
        <text:section text:name="regeling-tekst_id1-3-2-2" text:style-name="regeling-tekst">
          <text:section text:name="tekst_id1-3-2-2-1" text:style-name="tekst">
            <text:p text:style-name="common-al">Z/26/113247</text:p>
            <text:p text:style-name="common-al"/>
            <text:p text:style-name="common-al">
            <text:span text:style-name="nadrukvet">Het college van burgemeester en wethouders van Voorschoten:</text:span>
          </text:p>
            <text:p text:style-name="common-al"/>
            <text:p text:style-name="common-al">
            <text:span text:style-name="nadrukvet">Juridisch kader:</text:span>
          </text:p>
            <text:p text:style-name="common-al">
            <text:span text:style-name="nadrukvet">Gelet op:</text:span>
          </text:p>
            <text:p text:style-name="common-al">de bepalingen in de Wegenverkeerswet 1994 (WVW), het reglement Verkeersregels en Verkeerstekens 1990 (RVV), het Besluit administratieve bepalingen inzake het wegverkeer (BABW) en de Algemene wet Bestuursrecht (Awb);</text:p>
            <text:p text:style-name="common-al">• artikel 15, eerste lid, van de WVW 1994; een verkeersbesluit moet worden genomen voor de plaatsing of verwijdering van de in artikel 12 van het BABW genoemde verkeerstekens, alsmede voor onderborden voor zover daardoor een gebod of verbod ontstaat of wordt gewijzigd; </text:p>
            <text:p text:style-name="common-al">• artikel 15, tweede lid, van de WVW 1994; een verkeersbesluit moe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p text:style-name="common-al"/>
            <text:p text:style-name="common-al">
            <text:span text:style-name="nadrukvet">Uit het oogpunt van: </text:span>
          </text:p>
            <text:p text:style-name="common-al">• het verzekeren van de veiligheid op de weg; </text:p>
            <text:p text:style-name="common-al">• het beschermen van de weggebruikers en passagiers. </text:p>
            <text:p text:style-name="common-al"/>
            <text:p text:style-name="common-al">
            <text:span text:style-name="nadrukvet">Is het gewenst om:</text:span>
          </text:p>
            <text:p text:style-name="common-al">Het verkeer tijdens evenementen in Voorschoten te reguleren.</text:p>
            <text:p text:style-name="common-al"/>
            <text:p text:style-name="common-al">
            <text:span text:style-name="nadrukvet">Overwegende dat:</text:span>
          </text:p>
            <text:p text:style-name="common-al">ieder jaar diverse jaarlijks terugkerende evenementen worden gehouden in Voorschoten, zo ook in 2026;</text:p>
            <text:p text:style-name="common-al">voor ieder evenement een evenementenvergunning wordt afgegeven waarin het evenemententerrein is aangeduid;</text:p>
            <text:p text:style-name="common-al">op het evenemententerrein grote aantallen voetgangers aanwezig zijn die over de volledige wegbreedte lopen;</text:p>
            <text:p text:style-name="common-al">daarnaast er kraampjes, kiosken, tenten, podia etc. op de rijbaan aanwezig zijn;</text:p>
            <text:p text:style-name="common-al">het uit oogpunt van verkeersveiligheid daarom noodzakelijk is dat op het evenemententerrein alleen voetgangers aanwezig zijn;</text:p>
            <text:p text:style-name="common-al">geparkeerde auto’s de doorgang van de nood- en hulpdiensten kunnen belemmeren en het plaatsen van kraampjes, kiosken, tenten, podia etc. belemmeren;</text:p>
            <text:p text:style-name="common-al">het uit oogpunt van verkeersveiligheid ongewenst is dat op het evenemententerrein voertuigen geparkeerd staan;</text:p>
            <text:p text:style-name="common-al">in het centrum van Voorschoten een zone parkeerverbod (aangeduid met verkeersborden E1-ZB en E1-ZB) of een parkeerschijfzone (aangeduid met verkeersborden E10-ZB en E10-ZE) geldt;</text:p>
            <text:p text:style-name="common-al">derhalve alleen in de parkeervakken geparkeerd mag worden;</text:p>
            <text:p text:style-name="common-al">om het parkeren in een parkeervak te verbieden, verkeersborden E4 met onderbord(en) toegepast moeten worden;</text:p>
            <text:p text:style-name="common-al">tijdens de Paardenmarkt grote groepen voetgangers de Koninklijke Marinelaan oversteken;</text:p>
            <text:p text:style-name="common-al">om de veiligheid van de voetgangers te waarborgen daarom verkeersregelaars worden ingezet;</text:p>
            <text:p text:style-name="common-al">op de Koninklijke Marinelaan een maximum snelheid van 50 km/h geldt;</text:p>
            <text:p text:style-name="common-al">uit oogpunt van verkeersveiligheid en de veiligheid van de verkeersregelaars het gewenst is dat de maximum snelheid ter plaatse wordt verlaagd naar 30 km/h per uur;</text:p>
            <text:p text:style-name="common-al">tijdens de Dodenherdenking grote groepen voetgangers op de Koningin Julianalaan aanwezig zijn;</text:p>
            <text:p text:style-name="common-al">om de veiligheid van de voetgangers en het overige verkeer te waarborgen daarom verkeersregelaars worden ingezet;</text:p>
            <text:p text:style-name="common-al">op de toeleidende wegen een maximum snelheid van 50 km/h geldt;</text:p>
            <text:p text:style-name="common-al">uit oogpunt van verkeersveiligheid en de veiligheid van de verkeersregelaars het gewenst is dat de maximum snelheid ter plaatse wordt verlaagd naar 30 km/h per uur;</text:p>
            <text:p text:style-name="common-al">op de Leidseweg en Prinses Beatrixlaan als ondersteuning van de verkeersborden C1 tevens verkeersborden D5-R (gebod tot het volgen van de rijrichting die op het bord is aangegeven) worden geplaatst;</text:p>
            <text:p text:style-name="common-al">ook op de Van Beethovenlaan als ondersteuning van de verkeersborden C1 in de zijstraten tevens verkeersborden D5-L en D5-R (gebod tot het volgen van de rijrichting die op het bord is aangegeven) worden geplaatst;</text:p>
            <text:p text:style-name="common-al">op de Oude Adegeesterlaan éénrichtingverkeer is ingesteld;</text:p>
            <text:p text:style-name="common-al">het éénrichtingverkeer op de Oude Adegeesterlaan tijdens een evenement wordt opgeheven om de woningen aan de Prins Bernhardlaan te kunnen ontsluiten;</text:p>
            <text:p text:style-name="common-al">op de toeleidende wegen naar het evenemententerrein een maximum snelheid van 50 km/h geldt;</text:p>
            <text:p text:style-name="common-al">om de wegen af te sluiten, diverse afzethekken met verkeersbord C1 op de rijbaan zijn geplaatst;</text:p>
            <text:p text:style-name="common-al">een maximum snelheid van 50 km/h te hoog is om tijdig op deze afzethekken te reageren en te handelen;</text:p>
            <text:p text:style-name="common-al">uit oogpunt van verkeersveiligheid het daarom gewenst is dat de snelheid wordt verlaagd naar 30 km/h;</text:p>
            <text:p text:style-name="common-al">de verkeersborden E4 minimaal twee weken voor aanvang van het evenement worden geplaatst;</text:p>
            <text:p text:style-name="common-al">de verkeersborden C1 bij aanvang van het evenement worden geplaatst;</text:p>
            <text:p text:style-name="common-al">de evenementen ieder jaar gehouden worden;</text:p>
            <text:p text:style-name="common-al">een verkeersbesluit derhalve noodzakelijk is;</text:p>
            <text:p text:style-name="common-al">om de administratieve lasten te beperken maar belanghebbenden voldoende rechtsbescherming te bieden, vanaf augustus 2026 jaarlijks een verzamelverkeersbesluit wordt genomen voor de afzonderlijke evenementen;</text:p>
            <text:p text:style-name="common-al">de verkeersveiligheid van de op het evenemententerrein aanwezige voetgangers belangrijker is dan het belang om met een voertuig op het terrein te kunnen rijden en/of te parkeren;</text:p>
            <text:p text:style-name="common-al">het treffen van een verkeersmaatregel om een evenement mogelijk te maken een normale maatschappelijke ontwikkeling is waarmee eenieder kan worden geconfronteerd en waarvan de nadelige gevolgen in beginsel voor rekening van betrokkenen behoren te blijven;</text:p>
            <text:p text:style-name="common-al">de onder ‘besluiten’ genoemde wegen c.q. weggedeelten binnen de bebouwde kom liggen en in beheer zijn bij gemeente Voorschoten.</text:p>
            <text:p text:style-name="common-al"/>
            <text:p text:style-name="common-al">
            <text:span text:style-name="nadrukvet">Horen:</text:span>
          </text:p>
            <text:p text:style-name="common-al">Overeenkomstig artikel 24 van het BABW heeft overleg plaatsgevonden met politie-eenheid Den Haag, afdeling infrastructuur. Op 4 augustus 2026 heeft de politie laten weten akkoord te gaan met dit verkeersbesluit.</text:p>
            <text:p text:style-name="common-al"/>
            <text:p text:style-name="common-al">
            <text:span text:style-name="nadrukvet">Besluiten:</text:span>
          </text:p>
            <text:p text:style-name="common-al">Op grond van vorenstaande overwegingen besluiten Burgemeester en Wethouders van Voorschoten om:</text:p>
            <text:p text:style-name="common-al">
            <text:span text:style-name="nadrukvet">Bij evenementen in de Voorstraat: </text:span>
          </text:p>
            <text:p text:style-name="common-al">Een parkeerverbod in te stellen door plaatsing van verkeersborden E4 met onderbord “parkeren verboden van &lt;datum, tijdstip&gt; tot &lt;datum, tijdstip&gt; i.v.m. evenement wegsleepregeling van toepassing”.</text:p>
            <text:p text:style-name="common-al">Een geslotenverklaring in beide richtingen voor voertuigen, ruiters en geleiders van rij- of</text:p>
            <text:p text:style-name="common-al">trekdieren of vee in te stellen door plaatsing van verkeersborden C1.</text:p>
            <text:p text:style-name="common-al">
            <text:span text:style-name="nadrukvet">Bij evenementen op het Treubplein:</text:span>
          </text:p>
            <text:p text:style-name="common-al">Een parkeerverbod in te stellen door plaatsing van verkeersborden E4 met onderbord “parkeren verboden van &lt;datum, tijdstip&gt; tot &lt;datum, tijdstip&gt; i.v.m. evenement wegsleepregeling van toepassing”.</text:p>
            <text:p text:style-name="common-al">Een geslotenverklaring in beide richtingen voor voertuigen, ruiters en geleiders van rij- of</text:p>
            <text:p text:style-name="common-al">trekdieren of vee in te stellen door plaatsing van verkeersborden C1.</text:p>
            <text:p text:style-name="common-al">
            <text:span text:style-name="nadrukvet">Bij evenementen op het Sir Winston Churchillplein:</text:span>
          </text:p>
            <text:p text:style-name="common-al">Een parkeerverbod in te stellen door plaatsing van verkeersborden E4 met onderbord “parkeren verboden van &lt;datum, tijdstip&gt; tot &lt;datum, tijdstip&gt; i.v.m. evenement wegsleepregeling van toepassing”.</text:p>
            <text:p text:style-name="common-al">Een geslotenverklaring in beide richtingen voor voertuigen, ruiters en geleiders van rij- of</text:p>
            <text:p text:style-name="common-al">trekdieren of vee in te stellen door plaatsing van verkeersborden C1.</text:p>
            <text:p text:style-name="common-al">
            <text:span text:style-name="nadrukvet">Bij evenementen op het Burgemeester Van der Haarplein:</text:span>
          </text:p>
            <text:p text:style-name="common-al">Door het plaatsen van verkeersborden A1-30 op de Koninklijke Marinelaan een maximum snelheid van 30 km/h in te stellen.</text:p>
            <text:p text:style-name="common-al">Een parkeerverbod in te stellen door plaatsing van verkeersborden E4 met onderbord “parkeren verboden van &lt;datum, tijdstip&gt; tot &lt;datum, tijdstip&gt; i.v.m. evenement wegsleepregeling van toepassing”.</text:p>
            <text:p text:style-name="common-al">Een geslotenverklaring in beide richtingen voor voertuigen, ruiters en geleiders van rij- of</text:p>
            <text:p text:style-name="common-al">trekdieren of vee in te stellen door plaatsing van verkeersborden C1.</text:p>
            <text:p text:style-name="common-al">
            <text:span text:style-name="nadrukvet">Tijdens de Paardenmarkt:</text:span>
          </text:p>
            <text:p text:style-name="common-al">Door het plaatsen van verkeersborden A1-30 op de Koninklijke Marinelaan een maximum snelheid van 30 km/h in te stellen.</text:p>
            <text:p text:style-name="common-al">
            <text:span text:style-name="nadrukvet">Bij evenementen op het parkeerterrein aan de Koninklijke Marinelaan (voor het Uitvoeringsbedrijf):</text:span>
          </text:p>
            <text:p text:style-name="common-al">Een parkeerverbod in te stellen door plaatsing van verkeersborden E4 met onderbord “parkeren verboden van &lt;datum, tijdstip&gt; tot &lt;datum, tijdstip&gt; i.v.m. evenement wegsleepregeling van toepassing”.</text:p>
            <text:p text:style-name="common-al">Een geslotenverklaring in beide richtingen voor voertuigen, ruiters en geleiders van rij- of</text:p>
            <text:p text:style-name="common-al">trekdieren of vee in te stellen door plaatsing van verkeersborden C1.</text:p>
            <text:p text:style-name="common-al">
            <text:span text:style-name="nadrukvet">Bij evenementen op de Van Beethovenlaan:</text:span>
          </text:p>
            <text:p text:style-name="common-al">Door het plaatsen van verkeersborden A1-30 op de toeleidende wegen naar het evenemententerrein een maximum snelheid van 30 km/h in te stellen.</text:p>
            <text:p text:style-name="common-al">Een geslotenverklaring in beide richtingen voor voertuigen, ruiters en geleiders van rij- of</text:p>
            <text:p text:style-name="common-al">trekdieren of vee in te stellen door plaatsing van verkeersborden C1.</text:p>
            <text:p text:style-name="common-al">Een verplichte rijrichting in te stellen door plaatsing van verkeersborden D5-L en D5-R (gebod tot het volgen van de rijrichting die op het bord is aangegeven).</text:p>
            <text:p text:style-name="common-al">Het eenrichtingverkeer in de Oude Adegeesterlaan op te heffen door het afdekken van de verkeersborden C2 (éénrichtingweg,in deze richting gesloten voor voertuigen, ruiters en geleiders van rij- of</text:p>
            <text:p text:style-name="common-al">trekdieren of vee) en C3 (éénrichtingweg).</text:p>
            <text:p text:style-name="common-al">
            <text:span text:style-name="nadrukvet">Bij evenementen op de Koningin Julianalaan:</text:span>
          </text:p>
            <text:p text:style-name="common-al">Een geslotenverklaring in beide richtingen voor voertuigen, ruiters en geleiders van rij- of</text:p>
            <text:p text:style-name="common-al">trekdieren of vee in te stellen door plaatsing van verkeersborden C1.</text:p>
            <text:p text:style-name="common-al">Een verplichte rijrichting in te stellen door plaatsing van verkeersborden D5-R (gebod tot het volgen van de rijrichting die op het bord is aangegeven).</text:p>
            <text:p text:style-name="common-al"/>
            <text:p text:style-name="common-al">Zoals aangegeven op onderstaande tekeningen.</text:p>
            <text:p text:style-name="common-al"/>
            <text:p text:style-name="common-al">In 2026 worden nog de volgende evenementen gehouden:</text:p>
            <text:p text:style-name="common-al">Magic circus, wordt gehouden op het Burgemeester Van der Haarplein van 24 augustus 16.00 uur tot 27 augustus 8.00 uur.</text:p>
            <text:p text:style-name="common-al">Vlietloop, wordt gehouden op de Voorstraat op 13 september 2026 van 9.00 uur tot 11.30 uur.</text:p>
            <text:p text:style-name="common-al">Weekend van Voorschoten (dagprogramma), wordt gehouden in de Treubstraat en de Schoolstraat, op 11 september van 19.00 tot 22.30 uur, op 12 september van 08.00 uur tot 17.00 uur en op 13 september van 12.00 uur tot 17.00 uur. In de Voorstraat en Treubplein gelden de maatregelen doorlopend van 11 september 16 uur tot 14 september 10.00 uur.</text:p>
            <text:p text:style-name="common-al">Weekend van Voorschoten (avondprogramma), wordt gehouden in de Voorstraat op 12 september 2026 van 19.00 tot 23.00 uur.</text:p>
            <text:p text:style-name="common-al">Intocht van Sinterklaas, wordt gehouden in de Voorstraat op 21 november 2026 van 9.30 tot 13.00 uur.</text:p>
            <text:p text:style-name="common-al"/>
            <text:p text:style-name="common-al"/>
            <text:p text:style-name="common-al">Voorstraat<draw:frame><draw:text-box><text:section text:name="plaatje_id1-3-2-2-1-104-1" text:style-name="plaatje"><text:p text:style-name="illustratie_id1-3-2-2-1-104-1-1"><draw:frame draw:style-name="illustratie_id1-3-2-2-1-104-1-1" text:anchor-type="paragraph" svg:width="153mm" svg:height="122.01509433962264mm"><draw:image xlink:href="Pictures/afb1040525777i6981684e-9453-4b34-ac27-d91687252cc4.png" xlink:type="simple"/></draw:frame></text:p></text:section></draw:text-box></draw:frame><draw:frame><draw:text-box><text:section text:name="plaatje_id1-3-2-2-1-104-2" text:style-name="plaatje"><text:p text:style-name="illustratie_id1-3-2-2-1-104-2-1"><draw:frame draw:style-name="illustratie_id1-3-2-2-1-104-2-1" text:anchor-type="paragraph" svg:width="153mm" svg:height="95.84150943396226mm"><draw:image xlink:href="Pictures/afb315860458ia3273709-ecc0-4c55-9cf1-e63dd24a650a.png" xlink:type="simple"/></draw:frame></text:p></text:section></draw:text-box></draw:frame></text:p>
            <text:p text:style-name="common-al"/>
            <text:p text:style-name="common-al"/>
            <text:p text:style-name="common-al"/>
            <text:p text:style-name="common-al">
            <draw:frame><draw:text-box><text:section text:name="plaatje_id1-3-2-2-1-108-1" text:style-name="plaatje">
              <text:p text:style-name="illustratie_id1-3-2-2-1-108-1-1"><draw:frame draw:style-name="illustratie_id1-3-2-2-1-108-1-1" text:anchor-type="paragraph" svg:width="153mm" svg:height="111.52641509433963mm"><draw:image xlink:href="Pictures/afb355891827ia24d0125-6331-4ea2-9a7e-fca2a40aa46a.png" xlink:type="simple"/></draw:frame></text:p>
            </text:section></draw:text-box></draw:frame>
          </text:p>
            <text:p text:style-name="common-al"/>
            <text:p text:style-name="common-al"/>
            <text:p text:style-name="common-al"/>
            <text:p text:style-name="common-al">Treubplein</text:p>
            <text:p text:style-name="common-al">
            <draw:frame><draw:text-box><text:section text:name="plaatje_id1-3-2-2-1-113-1" text:style-name="plaatje">
              <text:p text:style-name="illustratie_id1-3-2-2-1-113-1-1"><draw:frame draw:style-name="illustratie_id1-3-2-2-1-113-1-1" text:anchor-type="paragraph" svg:width="153mm" svg:height="120.18679245283019mm"><draw:image xlink:href="Pictures/afb67371640ie97e52f0-4df4-49b8-95e5-26e872827fe5.png" xlink:type="simple"/></draw:frame></text:p>
            </text:section></draw:text-box></draw:frame>
          </text:p>
            <text:p text:style-name="common-al"/>
            <text:p text:style-name="common-al"/>
            <text:p text:style-name="common-al"/>
            <text:p text:style-name="common-al"/>
            <text:p text:style-name="common-al">Sir Winston Churchillplein</text:p>
            <text:p text:style-name="common-al">
            <draw:frame><draw:text-box><text:section text:name="plaatje_id1-3-2-2-1-119-1" text:style-name="plaatje">
              <text:p text:style-name="illustratie_id1-3-2-2-1-119-1-1"><draw:frame draw:style-name="illustratie_id1-3-2-2-1-119-1-1" text:anchor-type="paragraph" svg:width="153mm" svg:height="126.34528301886793mm"><draw:image xlink:href="Pictures/afb1046949509ia6e8044b-d4c6-41c4-b5f8-34300b3c6360.png" xlink:type="simple"/></draw:frame></text:p>
            </text:section></draw:text-box></draw:frame>
          </text:p>
            <text:p text:style-name="common-al"/>
            <text:p text:style-name="common-al"/>
            <text:p text:style-name="common-al"/>
            <text:p text:style-name="common-al"/>
            <text:p text:style-name="common-al">Burgemeester Van der Haarplein</text:p>
            <text:p text:style-name="common-al">
            <draw:frame><draw:text-box><text:section text:name="plaatje_id1-3-2-2-1-125-1" text:style-name="plaatje">
              <text:p text:style-name="illustratie_id1-3-2-2-1-125-1-1"><draw:frame draw:style-name="illustratie_id1-3-2-2-1-125-1-1" text:anchor-type="paragraph" svg:width="153mm" svg:height="126.63396226415092mm"><draw:image xlink:href="Pictures/afb863851580i333114e4-729d-4ffb-a841-eb803a848d42.png" xlink:type="simple"/></draw:frame></text:p>
            </text:section></draw:text-box></draw:frame>
          </text:p>
            <text:p text:style-name="common-al"/>
            <text:p text:style-name="common-al"/>
            <text:p text:style-name="common-al"/>
            <text:p text:style-name="common-al">Koninklijke Marinelaan</text:p>
            <text:p text:style-name="common-al">
            <draw:frame><draw:text-box><text:section text:name="plaatje_id1-3-2-2-1-130-1" text:style-name="plaatje">
              <text:p text:style-name="illustratie_id1-3-2-2-1-130-1-1"><draw:frame draw:style-name="illustratie_id1-3-2-2-1-130-1-1" text:anchor-type="paragraph" svg:width="153mm" svg:height="102.48113207547169mm"><draw:image xlink:href="Pictures/afb895060866if4bf8087-d7b1-4dc3-a964-91188c69cf06.png" xlink:type="simple"/></draw:frame></text:p>
            </text:section></draw:text-box></draw:frame>
          </text:p>
            <text:p text:style-name="common-al"/>
            <text:p text:style-name="common-al">
            <draw:frame><draw:text-box><text:section text:name="plaatje_id1-3-2-2-1-132-1" text:style-name="plaatje">
              <text:p text:style-name="illustratie_id1-3-2-2-1-132-1-1"><draw:frame draw:style-name="illustratie_id1-3-2-2-1-132-1-1" text:anchor-type="paragraph" svg:width="153mm" svg:height="99.5943396226415mm"><draw:image xlink:href="Pictures/afb90349761i7adf7c10-b513-4731-a1e3-f130514405fc.png" xlink:type="simple"/></draw:frame></text:p>
            </text:section></draw:text-box></draw:frame>
          </text:p>
            <text:p text:style-name="common-al"/>
            <text:p text:style-name="common-al">Van Beethovenlaan</text:p>
            <text:p text:style-name="common-al">
            <draw:frame><draw:text-box><text:section text:name="plaatje_id1-3-2-2-1-135-1" text:style-name="plaatje">
              <text:p text:style-name="illustratie_id1-3-2-2-1-135-1-1"><draw:frame draw:style-name="illustratie_id1-3-2-2-1-135-1-1" text:anchor-type="paragraph" svg:width="153mm" svg:height="135.4867924528302mm"><draw:image xlink:href="Pictures/afb1829081584i1cf122a9-d889-4b82-990e-ca61ed68dc01.png" xlink:type="simple"/></draw:frame></text:p>
            </text:section></draw:text-box></draw:frame>
          </text:p>
            <text:p text:style-name="common-al"/>
            <text:p text:style-name="common-al"/>
            <text:p text:style-name="common-al">Koningin Julianalaan</text:p>
            <text:p text:style-name="common-al">
            <draw:frame><draw:text-box><text:section text:name="plaatje_id1-3-2-2-1-139-1" text:style-name="plaatje">
              <text:p text:style-name="illustratie_id1-3-2-2-1-139-1-1"><draw:frame draw:style-name="illustratie_id1-3-2-2-1-139-1-1" text:anchor-type="paragraph" svg:width="153mm" svg:height="147.13018867924524mm"><draw:image xlink:href="Pictures/afb1389001179i2e3cbc3a-cdd6-455c-815c-7960ed073a86.png" xlink:type="simple"/></draw:frame></text:p>
            </text:section></draw:text-box></draw:frame>
          </text:p>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Vastgesteld,</text:span></text:p>
            <text:p><text:span text:style-name="functie">namens het college van burgemeester en wethouders op 7 augustus 2026</text:span></text:p>
            <text:p><text:span text:style-name="functie"> </text:span></text:p>
            <text:p><text:span text:style-name="functie"/></text:p>
            <text:p><text:span text:style-name="functie">D. Koppes</text:span></text:p>
            <text:p><text:span text:style-name="functie">Teamleider Beleid a.i. </text:span></text:p>
          </text:section>
        </text:section>
        <text:section text:name="bezwaarschrift_id1-3-2-4" text:style-name="bezwaarschrift">
          <text:p text:style-name="bezwaarschrift_top"/>
          <text:p text:style-name="bezwaarschrift_al">Bezwaar</text:p>
          <text:p text:style-name="bezwaarschrift_al">Bent u het niet eens met dit besluit? Dan kunt u tot zes weken na datum van verzending van deze brief bezwaar maken. Dit kan per brief, digitaal of per e-mail.</text:p>
          <text:p text:style-name="bezwaarschrift_al">Brief: per brief aan het college van burgemeester en wethouders, postbus 393, 2250 AJ, Voorschoten. Vermeld in het bezwaarschrift uw naam, adres, telefoonnummer, e-mailadres, het zaaknummer, de datum van uw brief, de reden waarom u het niet eens bent en onderteken vervolgens de brief.</text:p>
          <text:p text:style-name="bezwaarschrift_al">Digitaal: via het formulier op de website van gemeente Voorschoten (https://www.voorschoten.nl/bezwaar-maken/), met gebruik van uw DigiD, EHerkenning of e-IDAS.</text:p>
          <text:p text:style-name="bezwaarschrift_al">E-mail: via het mailadres gemeente@voorschoten.nl. Vermeld in het bezwaarschrift uw naam, adres, telefoonnummer, e-mailadres, het zaaknummer, de datum van uw brief, de reden waarom u het niet eens bent en onderteken vervolgens de brief.</text:p>
          <text:p text:style-name="bezwaarschrift_al"/>
          <text:p text:style-name="bezwaarschrift_al">Verzoek om voorlopige voorziening:</text:p>
          <text:p text:style-name="bezwaarschrift_al">Kunt u de behandeling van uw bezwaarschrift niet afwachten? Dan, kunt u de Voorzieningenrechter van de Rechtbank Den Haag, Sector Bestuursrecht, verzoeken een voorlopige voorziening te treffen. Het verzoekschrift stuurt u naar de Rechtbank Den Haag (Sector Bestuursrecht), Postbus 20302, 2500 EH Den Haag. Voor het doen van een verzoek tot voorlopige voorziening zijn griffierechten verschuldigd.</text:p>
          <text:p text:style-name="bezwaarschrift_al">U kunt ook digitaal een verzoek om een voorlopige voorziening indienen bij de Voorzieningenrechter via http://loket.rechtspraak.nl/bestuursrecht. Daarvoor moet u wel beschikken over een elektronische handtekening (bijvoorbeeld DigiD).</text:p>
          <text:p text:style-name="bezwaarschrift_al"/>
          <text:p text:style-name="bezwaarschrift_al">Afschrift aan: nationale politie Eenheid Den Haag, afdeling infrastructuur</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04-1-1" style:parent-style-name="Standard">
      <style:paragraph-properties style:line-spacing="0mm" style:text-autospace="none" ofo:line-height="0.001cm"/>
    </style:style>
    <style:style style:family="graphic" style:name="illustratie_id1-3-2-2-1-104-1-1" style:parent-style-name="Standard">
      <style:graphic-properties style:horizontal-pos="left" style:horizontal-rel="paragraph" style:vertical-pos="top" style:vertical-rel="paragraph" style:wrap="none" ofo:margin-right="3mm"/>
    </style:style>
    <style:style style:family="paragraph" style:name="illustratie_id1-3-2-2-1-104-2-1" style:parent-style-name="Standard">
      <style:paragraph-properties style:line-spacing="0mm" style:text-autospace="none" ofo:line-height="0.001cm"/>
    </style:style>
    <style:style style:family="graphic" style:name="illustratie_id1-3-2-2-1-104-2-1" style:parent-style-name="Standard">
      <style:graphic-properties style:horizontal-pos="left" style:horizontal-rel="paragraph" style:vertical-pos="top" style:vertical-rel="paragraph" style:wrap="none" ofo:margin-right="3mm"/>
    </style:style>
    <style:style style:family="paragraph" style:name="illustratie_id1-3-2-2-1-108-1-1" style:parent-style-name="Standard">
      <style:paragraph-properties style:line-spacing="0mm" style:text-autospace="none" ofo:line-height="0.001cm"/>
    </style:style>
    <style:style style:family="graphic" style:name="illustratie_id1-3-2-2-1-108-1-1" style:parent-style-name="Standard">
      <style:graphic-properties style:horizontal-pos="left" style:horizontal-rel="paragraph" style:vertical-pos="top" style:vertical-rel="paragraph" style:wrap="none" ofo:margin-right="3mm"/>
    </style:style>
    <style:style style:family="paragraph" style:name="illustratie_id1-3-2-2-1-113-1-1" style:parent-style-name="Standard">
      <style:paragraph-properties style:line-spacing="0mm" style:text-autospace="none" ofo:line-height="0.001cm"/>
    </style:style>
    <style:style style:family="graphic" style:name="illustratie_id1-3-2-2-1-113-1-1" style:parent-style-name="Standard">
      <style:graphic-properties style:horizontal-pos="left" style:horizontal-rel="paragraph" style:vertical-pos="top" style:vertical-rel="paragraph" style:wrap="none" ofo:margin-right="3mm"/>
    </style:style>
    <style:style style:family="paragraph" style:name="illustratie_id1-3-2-2-1-119-1-1" style:parent-style-name="Standard">
      <style:paragraph-properties style:line-spacing="0mm" style:text-autospace="none" ofo:line-height="0.001cm"/>
    </style:style>
    <style:style style:family="graphic" style:name="illustratie_id1-3-2-2-1-119-1-1" style:parent-style-name="Standard">
      <style:graphic-properties style:horizontal-pos="left" style:horizontal-rel="paragraph" style:vertical-pos="top" style:vertical-rel="paragraph" style:wrap="none" ofo:margin-right="3mm"/>
    </style:style>
    <style:style style:family="paragraph" style:name="illustratie_id1-3-2-2-1-125-1-1" style:parent-style-name="Standard">
      <style:paragraph-properties style:line-spacing="0mm" style:text-autospace="none" ofo:line-height="0.001cm"/>
    </style:style>
    <style:style style:family="graphic" style:name="illustratie_id1-3-2-2-1-125-1-1" style:parent-style-name="Standard">
      <style:graphic-properties style:horizontal-pos="left" style:horizontal-rel="paragraph" style:vertical-pos="top" style:vertical-rel="paragraph" style:wrap="none" ofo:margin-right="3mm"/>
    </style:style>
    <style:style style:family="paragraph" style:name="illustratie_id1-3-2-2-1-130-1-1" style:parent-style-name="Standard">
      <style:paragraph-properties style:line-spacing="0mm" style:text-autospace="none" ofo:line-height="0.001cm"/>
    </style:style>
    <style:style style:family="graphic" style:name="illustratie_id1-3-2-2-1-130-1-1" style:parent-style-name="Standard">
      <style:graphic-properties style:horizontal-pos="left" style:horizontal-rel="paragraph" style:vertical-pos="top" style:vertical-rel="paragraph" style:wrap="none" ofo:margin-right="3mm"/>
    </style:style>
    <style:style style:family="paragraph" style:name="illustratie_id1-3-2-2-1-132-1-1" style:parent-style-name="Standard">
      <style:paragraph-properties style:line-spacing="0mm" style:text-autospace="none" ofo:line-height="0.001cm"/>
    </style:style>
    <style:style style:family="graphic" style:name="illustratie_id1-3-2-2-1-132-1-1" style:parent-style-name="Standard">
      <style:graphic-properties style:horizontal-pos="left" style:horizontal-rel="paragraph" style:vertical-pos="top" style:vertical-rel="paragraph" style:wrap="none" ofo:margin-right="3mm"/>
    </style:style>
    <style:style style:family="paragraph" style:name="illustratie_id1-3-2-2-1-135-1-1" style:parent-style-name="Standard">
      <style:paragraph-properties style:line-spacing="0mm" style:text-autospace="none" ofo:line-height="0.001cm"/>
    </style:style>
    <style:style style:family="graphic" style:name="illustratie_id1-3-2-2-1-135-1-1" style:parent-style-name="Standard">
      <style:graphic-properties style:horizontal-pos="left" style:horizontal-rel="paragraph" style:vertical-pos="top" style:vertical-rel="paragraph" style:wrap="none" ofo:margin-right="3mm"/>
    </style:style>
    <style:style style:family="paragraph" style:name="illustratie_id1-3-2-2-1-139-1-1" style:parent-style-name="Standard">
      <style:paragraph-properties style:line-spacing="0mm" style:text-autospace="none" ofo:line-height="0.001cm"/>
    </style:style>
    <style:style style:family="graphic" style:name="illustratie_id1-3-2-2-1-13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784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schoten</meta:user-defined>
    <meta:user-defined meta:name="OVERHEID.Gemeente/OVERHEID.authority">Voorschoten</meta:user-defined>
    <meta:user-defined meta:name="OVERHEID.Informatietype/DC.type">officiële publicatie</meta:user-defined>
    <meta:user-defined meta:name="OVERHEIDop.Rubriek/DC.type">verkeersbesluit of -mededeling</meta:user-defined>
    <meta:user-defined meta:name="OVERHEID.Gemeente/DCTERMS.publisher">Voorschot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Voorschoten - Verkeersbesluit Evenementen 2026 Voorschoten - Diverse locaties in Voorscho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13247</meta:user-defined>
    <meta:user-defined meta:name="OVERHEIDop.verkeersbordcode">A1</meta:user-defined>
    <meta:user-defined meta:name="OVERHEIDop.verkeersbordcode">C1</meta:user-defined>
    <meta:user-defined meta:name="OVERHEIDop.verkeersbordcode">D5</meta:user-defined>
    <meta:user-defined meta:name="OVERHEIDop.verkeersbordcode">E4</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Evenementen 2026 Voorschoten</meta:user-defined>
    <meta:user-defined meta:name="DCTERMS.W3CDTF/DCTERMS.available">2026-08-07</meta:user-defined>
    <meta:user-defined meta:name="DCTERMS.W3CDTF/OVERHEIDop.jaargang">2026</meta:user-defined>
    <meta:user-defined meta:name="OVERHEIDop.publicationIssue">378482</meta:user-defined>
    <meta:user-defined meta:name="OVERHEIDop.GmbID/DC.identifier">gmb-2026-378482</meta:user-defined>
    <meta:user-defined meta:name="OVERHEIDop.versieInformatie"/>
  </office:meta>
</office:document-meta>
</file>