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76 Koelinstallatie met kooldioxide, koolwaterstoffen of ammoniak - Nijewei 60  9212PC Boornbe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Nijewei 60 9212PC Boornbergum, bal.26.076 Koelinstallatie met kooldioxide, koolwaterstoffen of ammoniak, Z2026-00001711, datum bekendmaking: 5 augustus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848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11</meta:user-defined>
    <meta:user-defined meta:name="DCTERMS.abstract">Besluit activiteiten leefomgeving - Nijewei 60  9212PC Boornbergum - zaaknummer: Z2026-00001711</meta:user-defined>
    <dc:language>nl</dc:language>
    <meta:user-defined meta:name="OVERHEIDop.locatietype/OVERHEIDop.gebiedsmarkering">Punt</meta:user-defined>
    <meta:user-defined meta:name="DC.title">Gemeente Smallingerland - kennisgeving ontvangst melding - bal.26.076 Koelinstallatie met kooldioxide, koolwaterstoffen of ammoniak - Nijewei 60  9212PC Boornberg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80</meta:user-defined>
    <meta:user-defined meta:name="OVERHEIDop.GmbID/DC.identifier">gmb-2026-378480</meta:user-defined>
    <meta:user-defined meta:name="OVERHEIDop.versieInformatie"/>
  </office:meta>
</office:document-meta>
</file>