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anpassen 4 schuiframen en kleur pleisterwerk, Achterdijk 40 in O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7 augustus 2026</text:p>
            <text:p text:style-name="common-al">Activiteit: Aanpassen 4 schuiframen en kleur pleisterwerk </text:p>
            <text:p text:style-name="common-al">Adres: Achterdijk 40 in Odijk</text:p>
            <text:p text:style-name="common-al">Zaaknummer: OV 1442242</text:p>
            <text:p text:style-name="common-al">Datum ontvangst aanvraag: 11 juni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7847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7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Nieuwe aanvraag omgevingsvergunning, aanpassen 4 schuiframen en kleur pleisterwerk, Achterdijk 40 in Od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72</meta:user-defined>
    <meta:user-defined meta:name="OVERHEIDop.GmbID/DC.identifier">gmb-2026-378472</meta:user-defined>
    <meta:user-defined meta:name="OVERHEIDop.versieInformatie"/>
  </office:meta>
</office:document-meta>
</file>