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loterkade 132-1 1058HM Amsterdam, Sloterkade 132-2 1058HM Amsterdam, Sloterkade 132-3 1058HM Amsterdam, Sloterkade 132-H 1058H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uitvoeren van funderingsherstel, realiseren</text:p>
            <text:p text:style-name="common-al">van een aanbouw met een dakterras, het wijzigen van de kozijnen in de voorgevel, het realiseren van dakramen aan</text:p>
            <text:p text:style-name="common-al">de voorzijde, het isoleren van de kap, het realiseren van een dakterras op het hoofdgebouw, het realiseren van een</text:p>
            <text:p text:style-name="common-al">dakterras achter de zolderverdieping, het vergroten van de balkons aan de achtergevel, het realiseren van 3</text:p>
            <text:p text:style-name="common-al">buitenunits en het realiseren van interne constructieve wijzigingen ten behoeve van het omzetten van vier naar drie</text:p>
            <text:p text:style-name="common-al">woningen</text:p>
            <text:p text:style-name="common-al">Zaakadres: Sloterkade 132-1 1058HM Amsterdam, Sloterkade 132-2 1058HM Amsterdam, Sloterkade 132-3 1058HM Amsterdam, Sloterkade 132-H 1058HM Amsterdam</text:p>
            <text:p text:style-name="common-al">Datum ontvangst: 13-07-2026</text:p>
            <text:p text:style-name="common-al">Zaaknummer: Z2026-030875</text:p>
            <text:p text:style-name="common-al">DSO-nummer: 202607130123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47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7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7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875</meta:user-defined>
    <meta:user-defined meta:name="DCTERMS.abstract">uitvoeren van funderingsherstel, realiseren van een aanbouw met een dakterras, het wijzigen van de kozijnen in de voorgevel, het realiseren van.......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loterkade 132-1 1058HM Amsterdam, Sloterkade 132-2 1058HM Amsterdam, Sloterkade 132-3 1058HM Amsterdam, Sloterkade 132-H 1058HM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71</meta:user-defined>
    <meta:user-defined meta:name="OVERHEIDop.GmbID/DC.identifier">gmb-2026-378471</meta:user-defined>
    <meta:user-defined meta:name="OVERHEIDop.versieInformatie"/>
  </office:meta>
</office:document-meta>
</file>