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Lienderweg 38 5721CM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2501539 is met 6 weken verlengd op onderstaande datum:</text:p>
            <text:p text:style-name="common-al">het uitbreiden en aanpassen van een huisartsenpraktijk, 19-08-2026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784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eclame</meta:user-defined>
    <meta:user-defined meta:name="OVERHEIDop.referentienummer">07432024285168</meta:user-defined>
    <meta:user-defined meta:name="DCTERMS.abstract">het uitbreiden en aanpassen van een huisartsenpraktij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sten - verlengen beslistermijn aanvraag omgevingsvergunning, Lienderweg 38 5721CM As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61</meta:user-defined>
    <meta:user-defined meta:name="OVERHEIDop.GmbID/DC.identifier">gmb-2026-378461</meta:user-defined>
    <meta:user-defined meta:name="OVERHEIDop.versieInformatie"/>
  </office:meta>
</office:document-meta>
</file>