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tadhouderskade 123 1074A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wijzigen van de gevelreclame en het plaatsen van een dwarsgeplaatste lichtbak</text:p>
            <text:p text:style-name="common-al">Zaakadres: Stadhouderskade 123 1074AV Amsterdam</text:p>
            <text:p text:style-name="common-al">Datum ontvangst: 07-06-2026</text:p>
            <text:p text:style-name="common-al">Zaaknummer: Z2026-024709</text:p>
            <text:p text:style-name="common-al">DSO-nummer: 202606070005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454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5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5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4709</meta:user-defined>
    <meta:user-defined meta:name="DCTERMS.abstract">het wijzigen van de gevelreclame en het plaatsen van een dwarsgeplaatste lichtba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Stadhouderskade 123 1074AV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454</meta:user-defined>
    <meta:user-defined meta:name="OVERHEIDop.GmbID/DC.identifier">gmb-2026-378454</meta:user-defined>
    <meta:user-defined meta:name="OVERHEIDop.versieInformatie"/>
  </office:meta>
</office:document-meta>
</file>