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Rockabilly Square op 29 en 30 augustus 2026 op de locatie Grotekerksplein te Dordrecht zaaknummer 900368910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Rockabilly Square op 29 en 30 augustus 2026 op de locatie Grotekerksplein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6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84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het organiseren van Rockabilly Square op 29 en 30 augustus 2026 op de locatie Grotekerksplein te Dordrecht zaaknummer 9003689101</meta:user-defined>
    <meta:user-defined meta:name="DCTERMS.W3CDTF/DCTERMS.available">2026-08-07</meta:user-defined>
    <meta:user-defined meta:name="DCTERMS.W3CDTF/OVERHEIDop.jaargang">2026</meta:user-defined>
    <meta:user-defined meta:name="OVERHEIDop.publicationIssue">378453</meta:user-defined>
    <meta:user-defined meta:name="OVERHEIDop.GmbID/DC.identifier">gmb-2026-378453</meta:user-defined>
    <meta:user-defined meta:name="OVERHEIDop.versieInformatie"/>
  </office:meta>
</office:document-meta>
</file>