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plaatsen van een dakkapel op het voorgeveldakvlak op het perceel Voltastraat 51, 3817 KM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een dakkapel op het voorgeveldakvlak op het perceel Voltastraat 51, 3817 KM Amersfoort</text:span>
          </text:p>
            <text:p text:style-name="common-al">De Gemeente Amersfoort heeft op 15-07-2026 een aanvraag voor een omgevingsvergunning ontvangen voor het plaatsen van een dakkapel op het voorgeveldakvlak op het perceel Voltastraat 51, 3817 KM Amersfoort, met kenmerk CLZ-00038679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09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845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5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5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8679</meta:user-defined>
    <dc:language>nl</dc:language>
    <meta:user-defined meta:name="OVERHEIDop.locatietype/OVERHEIDop.gebiedsmarkering">Punt</meta:user-defined>
    <meta:user-defined meta:name="DC.title">Ontvangen aanvraag omgevingsvergunning voor het plaatsen van een dakkapel op het voorgeveldakvlak op het perceel Voltastraat 51, 3817 KM Amersfoor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52</meta:user-defined>
    <meta:user-defined meta:name="OVERHEIDop.GmbID/DC.identifier">gmb-2026-378452</meta:user-defined>
    <meta:user-defined meta:name="OVERHEIDop.versieInformatie"/>
  </office:meta>
</office:document-meta>
</file>