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n voor ander gebruik verleend Meer en Vaart 334 1068LH Amsterdam, Meer en Vaart 370 1068L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ander gebruik (woonruimte onttrekken voor bedrijfsmatig gebruik) op de locaties Meer en Vaart 334 en Meer en Vaart 370</text:p>
            <text:p text:style-name="common-al">Besluit: verleend</text:p>
            <text:p text:style-name="common-al">Besluit verzonden op: 03-08-2026</text:p>
            <text:p text:style-name="common-al">Zaakadres: Meer en Vaart 334 1068LH Amsterdam, Meer en Vaart 370 1068LH Amsterdam</text:p>
            <text:p text:style-name="common-al">Zaaknummer: Z2026-02024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sdnw@amsterdam.nl?Subject=Dossiernummer Z2026-020241" xlink:type="simple">vthsdn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45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241</meta:user-defined>
    <meta:user-defined meta:name="DCTERMS.abstract">Onttrekkingsvergunning voor ander gebruik (woonruimte onttrekken voor bedrijfsmatig gebruik) op de locaties Meer en Vaart 334 en Meer en Vaart 370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nttrekkingsvergunning van woonruimten voor ander gebruik verleend Meer en Vaart 334 1068LH Amsterdam, Meer en Vaart 370 1068LH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50</meta:user-defined>
    <meta:user-defined meta:name="OVERHEIDop.GmbID/DC.identifier">gmb-2026-378450</meta:user-defined>
    <meta:user-defined meta:name="OVERHEIDop.versieInformatie"/>
  </office:meta>
</office:document-meta>
</file>