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der Hoopstraat 118-3 1051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creëren van een woning op de 4e verd, plaatsen balkon aan de achterzijde, maken dakterras op de 5e verd. en plaatsen warmtepompen.</text:p>
            <text:p text:style-name="common-al">Zaakadres: Van der Hoopstraat 118-3 1051VN Amsterdam</text:p>
            <text:p text:style-name="common-al">Datum ontvangst: 29-06-2026</text:p>
            <text:p text:style-name="common-al">Zaaknummer: Z2026-028550</text:p>
            <text:p text:style-name="common-al">DSO-nummer: 202606290158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4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50</meta:user-defined>
    <meta:user-defined meta:name="DCTERMS.abstract">creëren van een woning op de 4e verd, plaatsen balkon aan de achterzijde, maken dakterras op de 5e verd. en plaatsen warmtepomp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der Hoopstraat 118-3 1051V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48</meta:user-defined>
    <meta:user-defined meta:name="OVERHEIDop.GmbID/DC.identifier">gmb-2026-378448</meta:user-defined>
    <meta:user-defined meta:name="OVERHEIDop.versieInformatie"/>
  </office:meta>
</office:document-meta>
</file>