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vertoom 320-1 1054JD Amsterdam, Overtoom 320-2 1054JD Amsterdam, Overtoom 320-3 1054JD Amsterdam, Overtoom 324-1 1054JD Amsterdam, Overtoom 324-2 1054JD Amsterdam, Overtoom 324-3 1054JD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omzetten van een aantal zolderbergingen naar verblijfsruimten en diverse constructieve wijzigingen op de 1e, 2e, 3e en 4e verdieping op de locaties Overtoom 320 en 324 en het vernieuwen van de balkons in de achtergevel op de locaties Overtoom 320, 322 en 324 </text:p>
            <text:p text:style-name="common-al">Zaakadres: Overtoom 320-1 1054JD Amsterdam, Overtoom 320-2 1054JD Amsterdam, Overtoom 320-3 1054JD Amsterdam, Overtoom 324-1 1054JD Amsterdam, Overtoom 324-2 1054JD Amsterdam, Overtoom 324-3 1054JD Amsterdam</text:p>
            <text:p text:style-name="common-al">Datum ontvangst: 26-06-2026</text:p>
            <text:p text:style-name="common-al">Zaaknummer: Z2026-028384</text:p>
            <text:p text:style-name="common-al">DSO-nummer: 2026062601197</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44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4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4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8384</meta:user-defined>
    <meta:user-defined meta:name="DCTERMS.abstract">omzetten zolderbergingen, diverse constructieve doorbraken op en vervangen balkons</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Overtoom 320-1 1054JD Amsterdam, Overtoom 320-2 1054JD Amsterdam, Overtoom 320-3 1054JD Amsterdam, Overtoom 324-1 1054JD Amsterdam, Overtoom 324-2 1054JD Amsterdam, Overtoom 324-3 1054JD Amsterdam</meta:user-defined>
    <meta:user-defined meta:name="DCTERMS.W3CDTF/DCTERMS.available">2026-08-07</meta:user-defined>
    <meta:user-defined meta:name="DCTERMS.W3CDTF/OVERHEIDop.jaargang">2026</meta:user-defined>
    <meta:user-defined meta:name="OVERHEIDop.publicationIssue">378447</meta:user-defined>
    <meta:user-defined meta:name="OVERHEIDop.GmbID/DC.identifier">gmb-2026-378447</meta:user-defined>
    <meta:user-defined meta:name="OVERHEIDop.versieInformatie"/>
  </office:meta>
</office:document-meta>
</file>