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enkum –  (Herstel)besluit op de beschikking op bezwaar van de omgevingsvergunning voor het wijzigen van de kleur van de nieuwe kozijnen en gevelpanelen (naar RAL 6009), Beethovenlaan 116 in Doorwerth</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een besluit hebben genomen naar aanleiding van het ingediende bezwaar tegen het eerdere besluit om de aanvraag voor een omgevingsvergunning te verlenen. Het gaat om de aanvraag voor het wijzigen van de kleur van de nieuwe kozijnen en gevelpanelen (naar RAL 6009) bij de woning gelegen aan de Beethovenlaan 116 in Doorwerth. Op 6 februari 2026 is gepubliceerd dat er op 3 februari 2026 een herstelbesluit is genomen op de vergunningaanvraag en de omgevingsvergunning is verleend. Naar aanleiding van het bezwaar is besloten de omgevingsvergunning in te trekken.</text:p>
            <text:p text:style-name="common-al"/>
            <text:p text:style-name="common-al">Het definitieve besluit vindt u hieronder.</text:p>
            <text:p text:style-name="common-al"/>
            <text:p text:style-name="common-al">
            <text:span text:style-name="nadrukvet">(Herstel)besluit intrekken omgevingsvergunning </text:span>
          </text:p>
            <text:p text:style-name="common-al">Zaakid: N26BZ.0063 (ODRA22AB1214)</text:p>
            <text:p text:style-name="common-al">Omschrijving: het wijzigen van de kleur van de nieuwe kozijnen en gevelpanelen</text:p>
            <text:p text:style-name="common-al">Adres: Beethovenlaan 116 in Doorwerth</text:p>
            <text:p text:style-name="common-al">Activiteit: Bouwactiviteit (technisch), Bouwactiviteit (omgevingsplan)</text:p>
            <text:p text:style-name="common-al">Besluit: <text:span text:style-name="nadrukvet"> Intrekking herstelbesluit d.d. 3 februari 2026</text:span></text:p>
            <text:p text:style-name="common-al">Datum: 13-07-2026</text:p>
            <text:p text:style-name="common-al"/>
            <text:p text:style-name="common-al">
            <text:span text:style-name="nadrukvet">Beroep</text:span>
          </text:p>
            <text:p text:style-name="common-al">Tegen dit besluit kan beroep worden aangetekend bij de rechtbank door degene die een zienswijze heeft ingediend en/of door een belanghebbende, waaronder de aanvrager of derde-belanghebbende, wiens belang rechtstreeks bij het besluit is betrokken.  </text:p>
            <text:p text:style-name="common-al"/>
            <text:p text:style-name="common-al">U heeft zes weken de tijd om in beroep te gaan. Die zes weken gaan in op de dag nadat het besluit en de bijbehorende stukken ter inzage zijn gelegd (zie de kennisgeving op www.officielebekendmakingen.nl voor de exacte datum). Het beroepschrift moet  ingediend worden bij: Rechtbank Gelderland, Team Bestuursrecht, Postbus 9030 6800 EM Arnhem</text:p>
            <text:p text:style-name="common-al"/>
            <text:p text:style-name="common-al"/>
            <text:p text:style-name="common-al"/>
            <text:p text:style-name="common-al">Voor meer informatie over de voorlopige voorziening zie: www.rechtspraak.nl.</text:p>
            <text:p text:style-name="common-al"/>
            <text:p text:style-name="common-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843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3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3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Renkum –  (Herstel)besluit op de beschikking op bezwaar van de omgevingsvergunning voor het wijzigen van de kleur van de nieuwe kozijnen en gevelpanelen (naar RAL 6009), Beethovenlaan 116 in Doorwerth</meta:user-defined>
    <meta:user-defined meta:name="DCTERMS.W3CDTF/DCTERMS.available">2026-08-07</meta:user-defined>
    <meta:user-defined meta:name="DCTERMS.W3CDTF/OVERHEIDop.jaargang">2026</meta:user-defined>
    <meta:user-defined meta:name="OVERHEIDop.publicationIssue">378438</meta:user-defined>
    <meta:user-defined meta:name="OVERHEIDop.GmbID/DC.identifier">gmb-2026-378438</meta:user-defined>
    <meta:user-defined meta:name="OVERHEIDop.versieInformatie"/>
  </office:meta>
</office:document-meta>
</file>