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dempen en verbreden van de sloot aan Buorren 4, 9014 CE Tersoal, Verzoeklocatie 20260327003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dempen en verbreden van de sloot aan Buorren 4, 9014 CE Tersoal, Verzoeklocatie 2026032700373. </text:p>
            <text:p text:style-name="common-al">
            
          </text:p>
            <text:p text:style-name="common-al"/>
            <text:p text:style-name="common-al">Het besluit is verzonden op 05-08-2026.</text:p>
            <text:p text:style-name="common-al"/>
            <text:p text:style-name="common-al">Het zaaknummer is CLZ-0010919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84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0919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dempen en verbreden van de sloot aan Buorren 4, 9014 CE Tersoal, Verzoeklocatie 202603270037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20</meta:user-defined>
    <meta:user-defined meta:name="OVERHEIDop.GmbID/DC.identifier">gmb-2026-378420</meta:user-defined>
    <meta:user-defined meta:name="OVERHEIDop.versieInformatie"/>
  </office:meta>
</office:document-meta>
</file>